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1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5.76791666666667cm" style:use-optimal-column-width="true"/>
    </style:style>
    <style:style style:name="co2" style:family="table-column">
      <style:table-column-properties fo:break-before="auto" style:column-width="5.953125cm" style:use-optimal-column-width="true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vincias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number-columns-repeated="253" table:default-cell-style-name="ce2"/>
        <table:table-column table:style-name="co3" table:number-columns-repeated="16128" table:default-cell-style-name="ce2"/>
        <table:table-row table:style-name="ro1">
          <table:table-cell office:value-type="string" table:style-name="ce2">
            <text:p>Provincia</text:p>
          </table:table-cell>
          <table:table-cell office:value-type="string" table:style-name="ce3">
            <text:p>Cantidad_Pasaportes_Emitidos</text:p>
          </table:table-cell>
          <table:table-cell office:value-type="string" table:style-name="ce2">
            <text:p>Mes</text:p>
          </table:table-cell>
          <table:table-cell office:value-type="string" table:style-name="ce2">
            <text:p>Ano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12347" table:style-name="ce4">
            <text:p>12347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088" table:style-name="ce4">
            <text:p>5088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748" table:style-name="ce4">
            <text:p>1748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002" table:style-name="ce4">
            <text:p>7002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48" table:style-name="ce4">
            <text:p>2448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244" table:style-name="ce4">
            <text:p>2244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00" table:style-name="ce4">
            <text:p>60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85" table:style-name="ce4">
            <text:p>1185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87" table:style-name="ce4">
            <text:p>687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18" table:style-name="ce4">
            <text:p>718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669" table:style-name="ce4">
            <text:p>2669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40" table:style-name="ce4">
            <text:p>1440</text:p>
          </table:table-cell>
          <table:table-cell office:value-type="string" table:style-name="ce2">
            <text:p>octu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10293" table:style-name="ce4">
            <text:p>10293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494" table:style-name="ce4">
            <text:p>4494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728" table:style-name="ce4">
            <text:p>1728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426" table:style-name="ce4">
            <text:p>5426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256" table:style-name="ce4">
            <text:p>2256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37" table:style-name="ce4">
            <text:p>1737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30" table:style-name="ce4">
            <text:p>430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69" table:style-name="ce4">
            <text:p>969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56" table:style-name="ce4">
            <text:p>556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26" table:style-name="ce4">
            <text:p>526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32" table:style-name="ce4">
            <text:p>2032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128" table:style-name="ce4">
            <text:p>1128</text:p>
          </table:table-cell>
          <table:table-cell office:value-type="string" table:style-name="ce2">
            <text:p>nov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9890" table:style-name="ce5">
            <text:p>989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509" table:style-name="ce5">
            <text:p>4509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568" table:style-name="ce5">
            <text:p>1568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735" table:style-name="ce5">
            <text:p>4735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152" table:style-name="ce5">
            <text:p>2152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12" table:style-name="ce5">
            <text:p>1512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42" table:style-name="ce5">
            <text:p>342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38" table:style-name="ce5">
            <text:p>838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92" table:style-name="ce5">
            <text:p>492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394" table:style-name="ce5">
            <text:p>394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69" table:style-name="ce5">
            <text:p>1669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10" table:style-name="ce5">
            <text:p>1010</text:p>
          </table:table-cell>
          <table:table-cell office:value-type="string" table:style-name="ce2">
            <text:p>diciembre</text:p>
          </table:table-cell>
          <table:table-cell office:value-type="float" office:value="2017" table:style-name="ce2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13432" table:style-name="ce5">
            <text:p>13432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486" table:style-name="ce5">
            <text:p>6486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205" table:style-name="ce5">
            <text:p>2205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395" table:style-name="ce5">
            <text:p>6395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251" table:style-name="ce5">
            <text:p>3251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052" table:style-name="ce5">
            <text:p>2052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27" table:style-name="ce5">
            <text:p>727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04" table:style-name="ce5">
            <text:p>1304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72" table:style-name="ce5">
            <text:p>572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52" table:style-name="ce5">
            <text:p>752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89" table:style-name="ce5">
            <text:p>2089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31" table:style-name="ce5">
            <text:p>1431</text:p>
          </table:table-cell>
          <table:table-cell office:value-type="string" table:style-name="ce2">
            <text:p>en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10639" table:style-name="ce5">
            <text:p>10639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264" table:style-name="ce5">
            <text:p>5264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783" table:style-name="ce5">
            <text:p>1783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168" table:style-name="ce5">
            <text:p>5168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641" table:style-name="ce5">
            <text:p>2641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08" table:style-name="ce5">
            <text:p>1908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34" table:style-name="ce5">
            <text:p>534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93" table:style-name="ce5">
            <text:p>993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19" table:style-name="ce5">
            <text:p>519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53" table:style-name="ce5">
            <text:p>553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01" table:style-name="ce5">
            <text:p>1801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191" table:style-name="ce5">
            <text:p>1191</text:p>
          </table:table-cell>
          <table:table-cell office:value-type="string" table:style-name="ce2">
            <text:p>febrer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11852" table:style-name="ce5">
            <text:p>11852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867" table:style-name="ce5">
            <text:p>5867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943" table:style-name="ce5">
            <text:p>1943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172" table:style-name="ce5">
            <text:p>6172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940" table:style-name="ce5">
            <text:p>2940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828" table:style-name="ce5">
            <text:p>1828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38" table:style-name="ce5">
            <text:p>538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62" table:style-name="ce5">
            <text:p>1162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03" table:style-name="ce5">
            <text:p>603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30" table:style-name="ce5">
            <text:p>630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281" table:style-name="ce5">
            <text:p>2281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71" table:style-name="ce5">
            <text:p>1271</text:p>
          </table:table-cell>
          <table:table-cell office:value-type="string" table:style-name="ce2">
            <text:p>marzo<text:s/>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DISTRITO NACIONAL</text:p>
          </table:table-cell>
          <table:table-cell office:value-type="float" office:value="11087" table:style-name="ce5">
            <text:p>11087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884" table:style-name="ce5">
            <text:p>5884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880" table:style-name="ce5">
            <text:p>1880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925" table:style-name="ce5">
            <text:p>5925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907" table:style-name="ce5">
            <text:p>2907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876" table:style-name="ce5">
            <text:p>1876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93" table:style-name="ce5">
            <text:p>593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35" table:style-name="ce5">
            <text:p>1135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93" table:style-name="ce5">
            <text:p>893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16" table:style-name="ce5">
            <text:p>616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49" table:style-name="ce5">
            <text:p>2049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186" table:style-name="ce5">
            <text:p>1186</text:p>
          </table:table-cell>
          <table:table-cell office:value-type="string" table:style-name="ce2">
            <text:p>abril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170" table:style-name="ce5">
            <text:p>11170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757" table:style-name="ce5">
            <text:p>5757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850" table:style-name="ce5">
            <text:p>1850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806" table:style-name="ce5">
            <text:p>5806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832" table:style-name="ce5">
            <text:p>2832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76" table:style-name="ce5">
            <text:p>1776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91" table:style-name="ce5">
            <text:p>491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64" table:style-name="ce5">
            <text:p>1064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46" table:style-name="ce5">
            <text:p>546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52" table:style-name="ce5">
            <text:p>552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80" table:style-name="ce5">
            <text:p>1880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85" table:style-name="ce5">
            <text:p>1385</text:p>
          </table:table-cell>
          <table:table-cell office:value-type="string" table:style-name="ce2">
            <text:p>may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147" table:style-name="ce5">
            <text:p>11147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588" table:style-name="ce5">
            <text:p>5588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676" table:style-name="ce5">
            <text:p>1676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294" table:style-name="ce5">
            <text:p>5294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506" table:style-name="ce5">
            <text:p>2506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16" table:style-name="ce5">
            <text:p>1716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20" table:style-name="ce5">
            <text:p>520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60" table:style-name="ce5">
            <text:p>1060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44" table:style-name="ce5">
            <text:p>544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51" table:style-name="ce5">
            <text:p>551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59" table:style-name="ce5">
            <text:p>1859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45" table:style-name="ce5">
            <text:p>1245</text:p>
          </table:table-cell>
          <table:table-cell office:value-type="string" table:style-name="ce2">
            <text:p>jun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118" table:style-name="ce5">
            <text:p>11118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845" table:style-name="ce5">
            <text:p>5845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849" table:style-name="ce5">
            <text:p>1849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905" table:style-name="ce5">
            <text:p>5905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752" table:style-name="ce5">
            <text:p>2752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42" table:style-name="ce5">
            <text:p>1942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88" table:style-name="ce5">
            <text:p>588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90" table:style-name="ce5">
            <text:p>1090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48" table:style-name="ce5">
            <text:p>548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32" table:style-name="ce5">
            <text:p>532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970" table:style-name="ce5">
            <text:p>1970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03" table:style-name="ce5">
            <text:p>1303</text:p>
          </table:table-cell>
          <table:table-cell office:value-type="string" table:style-name="ce2">
            <text:p>juli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700" table:style-name="ce5">
            <text:p>10700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664" table:style-name="ce5">
            <text:p>5664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768" table:style-name="ce5">
            <text:p>1768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715" table:style-name="ce5">
            <text:p>5715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278" table:style-name="ce5">
            <text:p>3278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07" table:style-name="ce5">
            <text:p>1707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90" table:style-name="ce5">
            <text:p>490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77" table:style-name="ce5">
            <text:p>977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99" table:style-name="ce5">
            <text:p>599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431" table:style-name="ce5">
            <text:p>431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20" table:style-name="ce5">
            <text:p>2020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43" table:style-name="ce5">
            <text:p>1243</text:p>
          </table:table-cell>
          <table:table-cell office:value-type="string" table:style-name="ce2">
            <text:p>agosto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string" table:style-name="ce5">
            <text:p>8197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string" table:style-name="ce5">
            <text:p>4400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string" table:style-name="ce5">
            <text:p>1446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string" table:style-name="ce5">
            <text:p>4773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string" table:style-name="ce5">
            <text:p>2063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string" table:style-name="ce5">
            <text:p>1474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string" table:style-name="ce5">
            <text:p>415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string" table:style-name="ce5">
            <text:p>798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string" table:style-name="ce5">
            <text:p>381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string" table:style-name="ce5">
            <text:p>423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string" table:style-name="ce5">
            <text:p>1616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string" table:style-name="ce5">
            <text:p>954</text:p>
          </table:table-cell>
          <table:table-cell office:value-type="string" table:style-name="ce2">
            <text:p>sept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string" table:style-name="ce5">
            <text:p>10107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string" table:style-name="ce5">
            <text:p>5738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string" table:style-name="ce5">
            <text:p>1808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string" table:style-name="ce5">
            <text:p>5962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string" table:style-name="ce5">
            <text:p>2477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string" table:style-name="ce5">
            <text:p>1812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string" table:style-name="ce5">
            <text:p>480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string" table:style-name="ce5">
            <text:p>1063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string" table:style-name="ce5">
            <text:p>517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string" table:style-name="ce5">
            <text:p>532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string" table:style-name="ce5">
            <text:p>2108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string" table:style-name="ce5">
            <text:p>1102</text:p>
          </table:table-cell>
          <table:table-cell office:value-type="string" table:style-name="ce2">
            <text:p>octu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397" table:style-name="ce5">
            <text:p>8397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397" table:style-name="ce5">
            <text:p>4397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452" table:style-name="ce5">
            <text:p>1452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674" table:style-name="ce5">
            <text:p>4674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066" table:style-name="ce5">
            <text:p>2066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67" table:style-name="ce5">
            <text:p>1367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11" table:style-name="ce5">
            <text:p>411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36" table:style-name="ce5">
            <text:p>736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06" table:style-name="ce5">
            <text:p>406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442" table:style-name="ce5">
            <text:p>442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497" table:style-name="ce5">
            <text:p>1497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896" table:style-name="ce5">
            <text:p>896</text:p>
          </table:table-cell>
          <table:table-cell office:value-type="string" table:style-name="ce2">
            <text:p>nov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7770" table:style-name="ce3">
            <text:p>7770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064" table:style-name="ce3">
            <text:p>4064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279" table:style-name="ce3">
            <text:p>1279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120" table:style-name="ce3">
            <text:p>4120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62" table:style-name="ce3">
            <text:p>1862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078" table:style-name="ce3">
            <text:p>1078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80" table:style-name="ce3">
            <text:p>380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39" table:style-name="ce3">
            <text:p>739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321" table:style-name="ce3">
            <text:p>321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310" table:style-name="ce3">
            <text:p>310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224" table:style-name="ce3">
            <text:p>1224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775" table:style-name="ce3">
            <text:p>775</text:p>
          </table:table-cell>
          <table:table-cell office:value-type="string" table:style-name="ce2">
            <text:p>diciembre</text:p>
          </table:table-cell>
          <table:table-cell office:value-type="float" office:value="2018" table:style-name="ce2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2558" table:style-name="ce3">
            <text:p>12558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7047" table:style-name="ce3">
            <text:p>7047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939" table:style-name="ce3">
            <text:p>1939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672" table:style-name="ce3">
            <text:p>6672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975" table:style-name="ce3">
            <text:p>2975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011" table:style-name="ce3">
            <text:p>2011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15" table:style-name="ce3">
            <text:p>615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10" table:style-name="ce3">
            <text:p>1110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57" table:style-name="ce3">
            <text:p>557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69" table:style-name="ce3">
            <text:p>569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148" table:style-name="ce3">
            <text:p>2148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98" table:style-name="ce3">
            <text:p>1498</text:p>
          </table:table-cell>
          <table:table-cell office:value-type="string" table:style-name="ce2">
            <text:p>en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620" table:style-name="ce2">
            <text:p>962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616" table:style-name="ce2">
            <text:p>5616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733" table:style-name="ce2">
            <text:p>1733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234" table:style-name="ce2">
            <text:p>5234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00" table:style-name="ce2">
            <text:p>2400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27" table:style-name="ce2">
            <text:p>1527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61" table:style-name="ce2">
            <text:p>461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72" table:style-name="ce2">
            <text:p>972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43" table:style-name="ce2">
            <text:p>443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08" table:style-name="ce2">
            <text:p>508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28" table:style-name="ce2">
            <text:p>1728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29" table:style-name="ce2">
            <text:p>1229</text:p>
          </table:table-cell>
          <table:table-cell office:value-type="string" table:style-name="ce2">
            <text:p>febrer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754" table:style-name="ce2">
            <text:p>10754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197" table:style-name="ce2">
            <text:p>6197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787" table:style-name="ce2">
            <text:p>2787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448" table:style-name="ce2">
            <text:p>6448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895" table:style-name="ce2">
            <text:p>2895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32" table:style-name="ce2">
            <text:p>1932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02" table:style-name="ce2">
            <text:p>502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33" table:style-name="ce2">
            <text:p>1033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51" table:style-name="ce2">
            <text:p>551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20" table:style-name="ce2">
            <text:p>620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187" table:style-name="ce2">
            <text:p>2187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09" table:style-name="ce2">
            <text:p>1309</text:p>
          </table:table-cell>
          <table:table-cell office:value-type="string" table:style-name="ce2">
            <text:p>marzo<text:s/>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604" table:style-name="ce2">
            <text:p>9604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451" table:style-name="ce2">
            <text:p>5451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509" table:style-name="ce2">
            <text:p>2509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683" table:style-name="ce2">
            <text:p>5683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45" table:style-name="ce2">
            <text:p>2445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682" table:style-name="ce2">
            <text:p>1682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77" table:style-name="ce2">
            <text:p>477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80" table:style-name="ce2">
            <text:p>980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21" table:style-name="ce2">
            <text:p>521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60" table:style-name="ce2">
            <text:p>560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91" table:style-name="ce2">
            <text:p>1891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86" table:style-name="ce2">
            <text:p>1086</text:p>
          </table:table-cell>
          <table:table-cell office:value-type="string" table:style-name="ce2">
            <text:p>abril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615" table:style-name="ce2">
            <text:p>9615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350" table:style-name="ce2">
            <text:p>5350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697" table:style-name="ce2">
            <text:p>2697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183" table:style-name="ce2">
            <text:p>6183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997" table:style-name="ce2">
            <text:p>1997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13" table:style-name="ce2">
            <text:p>1513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48" table:style-name="ce2">
            <text:p>448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74" table:style-name="ce2">
            <text:p>874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08" table:style-name="ce2">
            <text:p>508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87" table:style-name="ce2">
            <text:p>587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99" table:style-name="ce2">
            <text:p>1799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990" table:style-name="ce2">
            <text:p>990</text:p>
          </table:table-cell>
          <table:table-cell office:value-type="string" table:style-name="ce2">
            <text:p>may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559" table:style-name="ce2">
            <text:p>9559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046" table:style-name="ce2">
            <text:p>4046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079" table:style-name="ce2">
            <text:p>2079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117" table:style-name="ce2">
            <text:p>5117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82" table:style-name="ce2">
            <text:p>1882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135" table:style-name="ce2">
            <text:p>1135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15" table:style-name="ce2">
            <text:p>515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648" table:style-name="ce2">
            <text:p>648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55" table:style-name="ce2">
            <text:p>455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68" table:style-name="ce2">
            <text:p>568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933" table:style-name="ce2">
            <text:p>1933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34" table:style-name="ce2">
            <text:p>1034</text:p>
          </table:table-cell>
          <table:table-cell office:value-type="string" table:style-name="ce2">
            <text:p>jun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854" table:style-name="ce2">
            <text:p>11854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281" table:style-name="ce2">
            <text:p>5281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411" table:style-name="ce2">
            <text:p>2411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637" table:style-name="ce2">
            <text:p>6637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728" table:style-name="ce2">
            <text:p>2728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820" table:style-name="ce2">
            <text:p>1820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68" table:style-name="ce2">
            <text:p>668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85" table:style-name="ce2">
            <text:p>1185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97" table:style-name="ce2">
            <text:p>597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64" table:style-name="ce2">
            <text:p>764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719" table:style-name="ce2">
            <text:p>2719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32" table:style-name="ce2">
            <text:p>1332</text:p>
          </table:table-cell>
          <table:table-cell office:value-type="string" table:style-name="ce2">
            <text:p>juli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695" table:style-name="ce3">
            <text:p>9695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634" table:style-name="ce3">
            <text:p>4634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248" table:style-name="ce3">
            <text:p>2248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613" table:style-name="ce3">
            <text:p>5613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45" table:style-name="ce3">
            <text:p>1845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76" table:style-name="ce3">
            <text:p>1776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59" table:style-name="ce3">
            <text:p>559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57" table:style-name="ce3">
            <text:p>1357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18" table:style-name="ce3">
            <text:p>518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86" table:style-name="ce3">
            <text:p>586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46" table:style-name="ce3">
            <text:p>2046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40" table:style-name="ce3">
            <text:p>1040</text:p>
          </table:table-cell>
          <table:table-cell office:value-type="string" table:style-name="ce2">
            <text:p>agosto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268" table:style-name="ce3">
            <text:p>8268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468" table:style-name="ce3">
            <text:p>4468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934" table:style-name="ce3">
            <text:p>1934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465" table:style-name="ce3">
            <text:p>4465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669" table:style-name="ce3">
            <text:p>1669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16" table:style-name="ce3">
            <text:p>1316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26" table:style-name="ce3">
            <text:p>426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35" table:style-name="ce3">
            <text:p>835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97" table:style-name="ce3">
            <text:p>497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450" table:style-name="ce3">
            <text:p>450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52" table:style-name="ce3">
            <text:p>1652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844" table:style-name="ce3">
            <text:p>844</text:p>
          </table:table-cell>
          <table:table-cell office:value-type="string" table:style-name="ce2">
            <text:p>sept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3313" table:style-name="ce3">
            <text:p>3313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096" table:style-name="ce3">
            <text:p>5096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267" table:style-name="ce3">
            <text:p>2267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420" table:style-name="ce3">
            <text:p>5420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922" table:style-name="ce3">
            <text:p>1922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73" table:style-name="ce3">
            <text:p>1573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55" table:style-name="ce3">
            <text:p>455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59" table:style-name="ce3">
            <text:p>1059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28" table:style-name="ce3">
            <text:p>528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20" table:style-name="ce3">
            <text:p>620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167" table:style-name="ce3">
            <text:p>2167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88" table:style-name="ce3">
            <text:p>1088</text:p>
          </table:table-cell>
          <table:table-cell office:value-type="string" table:style-name="ce2">
            <text:p>octu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7943" table:style-name="ce3">
            <text:p>7943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369" table:style-name="ce3">
            <text:p>4369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058" table:style-name="ce3">
            <text:p>2058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830" table:style-name="ce3">
            <text:p>4830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36" table:style-name="ce3">
            <text:p>1836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16" table:style-name="ce3">
            <text:p>1316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88" table:style-name="ce3">
            <text:p>388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77" table:style-name="ce3">
            <text:p>777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65" table:style-name="ce3">
            <text:p>465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06" table:style-name="ce3">
            <text:p>506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75" table:style-name="ce3">
            <text:p>1875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885" table:style-name="ce3">
            <text:p>885</text:p>
          </table:table-cell>
          <table:table-cell office:value-type="string" table:style-name="ce2">
            <text:p>nov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071" table:style-name="ce3">
            <text:p>8071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132" table:style-name="ce3">
            <text:p>4132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885" table:style-name="ce3">
            <text:p>1885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606" table:style-name="ce3">
            <text:p>4606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37" table:style-name="ce3">
            <text:p>1837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73" table:style-name="ce3">
            <text:p>1373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49" table:style-name="ce3">
            <text:p>349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54" table:style-name="ce3">
            <text:p>754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07" table:style-name="ce3">
            <text:p>407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487" table:style-name="ce3">
            <text:p>487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10" table:style-name="ce3">
            <text:p>1610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888" table:style-name="ce3">
            <text:p>888</text:p>
          </table:table-cell>
          <table:table-cell office:value-type="string" table:style-name="ce2">
            <text:p>diciembre</text:p>
          </table:table-cell>
          <table:table-cell office:value-type="float" office:value="2019" table:style-name="ce2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811" table:style-name="ce3">
            <text:p>11811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767" table:style-name="ce3">
            <text:p>6767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3475" table:style-name="ce3">
            <text:p>3475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123" table:style-name="ce3">
            <text:p>7123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826" table:style-name="ce3">
            <text:p>2826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93" table:style-name="ce3">
            <text:p>1993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61" table:style-name="ce3">
            <text:p>661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11" table:style-name="ce3">
            <text:p>1311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49" table:style-name="ce3">
            <text:p>649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90" table:style-name="ce3">
            <text:p>790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471" table:style-name="ce3">
            <text:p>2471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526" table:style-name="ce3">
            <text:p>1526</text:p>
          </table:table-cell>
          <table:table-cell office:value-type="string" table:style-name="ce2">
            <text:p>en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276" table:style-name="ce3">
            <text:p>8276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648" table:style-name="ce3">
            <text:p>5648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3029" table:style-name="ce3">
            <text:p>3029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849" table:style-name="ce3">
            <text:p>5849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516" table:style-name="ce3">
            <text:p>2516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43" table:style-name="ce3">
            <text:p>1743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74" table:style-name="ce3">
            <text:p>474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22" table:style-name="ce3">
            <text:p>1022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22" table:style-name="ce3">
            <text:p>522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87" table:style-name="ce3">
            <text:p>587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175" table:style-name="ce3">
            <text:p>2175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156" table:style-name="ce3">
            <text:p>1156</text:p>
          </table:table-cell>
          <table:table-cell office:value-type="string" table:style-name="ce2">
            <text:p>febrer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4722" table:style-name="ce3">
            <text:p>4722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3433" table:style-name="ce3">
            <text:p>3433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976" table:style-name="ce3">
            <text:p>3976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491" table:style-name="ce3">
            <text:p>1491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091" table:style-name="ce3">
            <text:p>1091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226" table:style-name="ce3">
            <text:p>226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667" table:style-name="ce3">
            <text:p>667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306" table:style-name="ce3">
            <text:p>306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402" table:style-name="ce3">
            <text:p>402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396" table:style-name="ce3">
            <text:p>1396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688" table:style-name="ce3">
            <text:p>688</text:p>
          </table:table-cell>
          <table:table-cell office:value-type="string" table:style-name="ce2">
            <text:p>marzo<text:s/>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abril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43" table:style-name="ce3">
            <text:p>943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8" table:style-name="ce3">
            <text:p>8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52" table:style-name="ce3">
            <text:p>552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6" table:style-name="ce3">
            <text:p>186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24" table:style-name="ce3">
            <text:p>224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8" table:style-name="ce3">
            <text:p>68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79" table:style-name="ce3">
            <text:p>179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2" table:style-name="ce3">
            <text:p>82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39" table:style-name="ce3">
            <text:p>139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70" table:style-name="ce3">
            <text:p>270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9" table:style-name="ce3">
            <text:p>149</text:p>
          </table:table-cell>
          <table:table-cell office:value-type="string" table:style-name="ce2">
            <text:p>may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2706" table:style-name="ce3">
            <text:p>2706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1616" table:style-name="ce3">
            <text:p>1616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2166" table:style-name="ce3">
            <text:p>2166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967" table:style-name="ce3">
            <text:p>967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974" table:style-name="ce3">
            <text:p>974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21" table:style-name="ce3">
            <text:p>421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11" table:style-name="ce3">
            <text:p>711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96" table:style-name="ce3">
            <text:p>496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19" table:style-name="ce3">
            <text:p>619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266" table:style-name="ce3">
            <text:p>1266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99" table:style-name="ce3">
            <text:p>1099</text:p>
          </table:table-cell>
          <table:table-cell office:value-type="string" table:style-name="ce2">
            <text:p>jun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4401" table:style-name="ce3">
            <text:p>4401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2117" table:style-name="ce3">
            <text:p>2117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24" table:style-name="ce3">
            <text:p>224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2768" table:style-name="ce3">
            <text:p>2768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914" table:style-name="ce3">
            <text:p>914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279" table:style-name="ce3">
            <text:p>1279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59" table:style-name="ce3">
            <text:p>359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55" table:style-name="ce3">
            <text:p>855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74" table:style-name="ce3">
            <text:p>774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549" table:style-name="ce3">
            <text:p>1549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12" table:style-name="ce3">
            <text:p>1012</text:p>
          </table:table-cell>
          <table:table-cell office:value-type="string" table:style-name="ce2">
            <text:p>juli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4414" table:style-name="ce3">
            <text:p>4414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1927" table:style-name="ce3">
            <text:p>1927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991" table:style-name="ce3">
            <text:p>991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2678" table:style-name="ce3">
            <text:p>2678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069" table:style-name="ce3">
            <text:p>1069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260" table:style-name="ce3">
            <text:p>1260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53" table:style-name="ce3">
            <text:p>353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36" table:style-name="ce3">
            <text:p>836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380" table:style-name="ce3">
            <text:p>380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93" table:style-name="ce3">
            <text:p>593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582" table:style-name="ce3">
            <text:p>1582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66" table:style-name="ce3">
            <text:p>1066</text:p>
          </table:table-cell>
          <table:table-cell office:value-type="string" table:style-name="ce2">
            <text:p>agosto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148" table:style-name="ce3">
            <text:p>8148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2424" table:style-name="ce3">
            <text:p>2424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296" table:style-name="ce3">
            <text:p>1296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414" table:style-name="ce3">
            <text:p>3414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193" table:style-name="ce3">
            <text:p>1193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98" table:style-name="ce3">
            <text:p>1398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66" table:style-name="ce3">
            <text:p>366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47" table:style-name="ce3">
            <text:p>947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73" table:style-name="ce3">
            <text:p>473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23" table:style-name="ce3">
            <text:p>523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60" table:style-name="ce3">
            <text:p>2060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993" table:style-name="ce3">
            <text:p>993</text:p>
          </table:table-cell>
          <table:table-cell office:value-type="string" table:style-name="ce2">
            <text:p>sept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629" table:style-name="ce3">
            <text:p>8629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390" table:style-name="ce3">
            <text:p>5390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117" table:style-name="ce3">
            <text:p>2117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076" table:style-name="ce3">
            <text:p>5076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589" table:style-name="ce3">
            <text:p>2589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29" table:style-name="ce3">
            <text:p>1729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27" table:style-name="ce3">
            <text:p>327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86" table:style-name="ce3">
            <text:p>1086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36" table:style-name="ce3">
            <text:p>436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816" table:style-name="ce3">
            <text:p>816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491" table:style-name="ce3">
            <text:p>2491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131" table:style-name="ce3">
            <text:p>1131</text:p>
          </table:table-cell>
          <table:table-cell office:value-type="string" table:style-name="ce2">
            <text:p>octu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728" table:style-name="ce3">
            <text:p>6728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3691" table:style-name="ce3">
            <text:p>3691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102" table:style-name="ce3">
            <text:p>2102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262" table:style-name="ce3">
            <text:p>5262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14" table:style-name="ce3">
            <text:p>1814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44" table:style-name="ce3">
            <text:p>1544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08" table:style-name="ce3">
            <text:p>308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88" table:style-name="ce3">
            <text:p>788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391" table:style-name="ce3">
            <text:p>391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809" table:style-name="ce3">
            <text:p>809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74" table:style-name="ce3">
            <text:p>2074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895" table:style-name="ce3">
            <text:p>895</text:p>
          </table:table-cell>
          <table:table-cell office:value-type="string" table:style-name="ce2">
            <text:p>nov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917" table:style-name="ce3">
            <text:p>6917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045" table:style-name="ce3">
            <text:p>4045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2474" table:style-name="ce3">
            <text:p>2474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537" table:style-name="ce3">
            <text:p>4537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41" table:style-name="ce3">
            <text:p>1841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419" table:style-name="ce3">
            <text:p>1419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337" table:style-name="ce3">
            <text:p>337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22" table:style-name="ce3">
            <text:p>822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62" table:style-name="ce3">
            <text:p>462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29" table:style-name="ce3">
            <text:p>629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91" table:style-name="ce3">
            <text:p>1891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932" table:style-name="ce3">
            <text:p>932</text:p>
          </table:table-cell>
          <table:table-cell office:value-type="string" table:style-name="ce2">
            <text:p>diciembre</text:p>
          </table:table-cell>
          <table:table-cell office:value-type="float" office:value="2020" table:style-name="ce2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055" table:style-name="ce3">
            <text:p>6055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3563" table:style-name="ce3">
            <text:p>3563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VILLA MELLA</text:p>
          </table:table-cell>
          <table:table-cell office:value-type="float" office:value="1065" table:style-name="ce3">
            <text:p>1065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160" table:style-name="ce3">
            <text:p>4160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565" table:style-name="ce3">
            <text:p>1565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444" table:style-name="ce3">
            <text:p>1444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19" table:style-name="ce3">
            <text:p>419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25" table:style-name="ce3">
            <text:p>825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75" table:style-name="ce3">
            <text:p>575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47" table:style-name="ce3">
            <text:p>647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02" table:style-name="ce3">
            <text:p>2002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189" table:style-name="ce3">
            <text:p>1189</text:p>
          </table:table-cell>
          <table:table-cell office:value-type="string" table:style-name="ce2">
            <text:p>en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7991" table:style-name="ce3">
            <text:p>7991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457" table:style-name="ce3">
            <text:p>4457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2390" table:style-name="ce3">
            <text:p>2390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915" table:style-name="ce3">
            <text:p>4915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928" table:style-name="ce3">
            <text:p>1928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802" table:style-name="ce3">
            <text:p>1802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25" table:style-name="ce3">
            <text:p>425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44" table:style-name="ce3">
            <text:p>1044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51" table:style-name="ce3">
            <text:p>551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29" table:style-name="ce3">
            <text:p>929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349" table:style-name="ce3">
            <text:p>2349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12" table:style-name="ce3">
            <text:p>1312</text:p>
          </table:table-cell>
          <table:table-cell office:value-type="string" table:style-name="ce2">
            <text:p>febrer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670" table:style-name="ce3">
            <text:p>9670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478" table:style-name="ce3">
            <text:p>5478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318" table:style-name="ce3">
            <text:p>3318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944" table:style-name="ce3">
            <text:p>5944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134" table:style-name="ce3">
            <text:p>2134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102" table:style-name="ce3">
            <text:p>2102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85" table:style-name="ce3">
            <text:p>585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47" table:style-name="ce3">
            <text:p>1347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22" table:style-name="ce3">
            <text:p>822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83" table:style-name="ce3">
            <text:p>1083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154" table:style-name="ce3">
            <text:p>3154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8" table:style-name="ce3">
            <text:p>188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668" table:style-name="ce3">
            <text:p>1668</text:p>
          </table:table-cell>
          <table:table-cell office:value-type="string" table:style-name="ce2">
            <text:p>marzo<text:s/>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987" table:style-name="ce3">
            <text:p>9987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356" table:style-name="ce3">
            <text:p>5356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111" table:style-name="ce3">
            <text:p>3111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294" table:style-name="ce3">
            <text:p>5294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58" table:style-name="ce3">
            <text:p>1858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88" table:style-name="ce3">
            <text:p>1788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58" table:style-name="ce3">
            <text:p>558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289" table:style-name="ce3">
            <text:p>1289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04" table:style-name="ce3">
            <text:p>804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15" table:style-name="ce3">
            <text:p>1015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857" table:style-name="ce3">
            <text:p>2857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210" table:style-name="ce3">
            <text:p>1210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552" table:style-name="ce3">
            <text:p>1552</text:p>
          </table:table-cell>
          <table:table-cell office:value-type="string" table:style-name="ce2">
            <text:p>abril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097" table:style-name="ce3">
            <text:p>10097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041" table:style-name="ce3">
            <text:p>5041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235" table:style-name="ce3">
            <text:p>4235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303" table:style-name="ce3">
            <text:p>5303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906" table:style-name="ce3">
            <text:p>1906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09" table:style-name="ce3">
            <text:p>1909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47" table:style-name="ce3">
            <text:p>547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65" table:style-name="ce3">
            <text:p>1365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73" table:style-name="ce3">
            <text:p>773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73" table:style-name="ce3">
            <text:p>973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867" table:style-name="ce3">
            <text:p>2867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264" table:style-name="ce3">
            <text:p>1264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66" table:style-name="ce3">
            <text:p>1466</text:p>
          </table:table-cell>
          <table:table-cell office:value-type="string" table:style-name="ce2">
            <text:p>may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109" table:style-name="ce3">
            <text:p>8109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152" table:style-name="ce3">
            <text:p>5152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4133" table:style-name="ce3">
            <text:p>34133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092" table:style-name="ce3">
            <text:p>5092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938" table:style-name="ce3">
            <text:p>1938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33" table:style-name="ce3">
            <text:p>1933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16" table:style-name="ce3">
            <text:p>616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562" table:style-name="ce3">
            <text:p>1562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938" table:style-name="ce3">
            <text:p>938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52" table:style-name="ce3">
            <text:p>952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783" table:style-name="ce3">
            <text:p>2783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177" table:style-name="ce3">
            <text:p>1177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79" table:style-name="ce3">
            <text:p>1379</text:p>
          </table:table-cell>
          <table:table-cell office:value-type="string" table:style-name="ce2">
            <text:p>jun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733" table:style-name="ce3">
            <text:p>8733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051" table:style-name="ce3">
            <text:p>5051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225" table:style-name="ce3">
            <text:p>4225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071" table:style-name="ce3">
            <text:p>5071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079" table:style-name="ce3">
            <text:p>2079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069" table:style-name="ce3">
            <text:p>2069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75" table:style-name="ce3">
            <text:p>775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651" table:style-name="ce3">
            <text:p>1651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44" table:style-name="ce3">
            <text:p>644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78" table:style-name="ce3">
            <text:p>1078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918" table:style-name="ce3">
            <text:p>2918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219" table:style-name="ce3">
            <text:p>1219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635" table:style-name="ce3">
            <text:p>1635</text:p>
          </table:table-cell>
          <table:table-cell office:value-type="string" table:style-name="ce2">
            <text:p>juli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624" table:style-name="ce3">
            <text:p>8624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712" table:style-name="ce3">
            <text:p>4712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568" table:style-name="ce3">
            <text:p>4568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024" table:style-name="ce3">
            <text:p>5024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71" table:style-name="ce3">
            <text:p>1871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44" table:style-name="ce3">
            <text:p>1944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94" table:style-name="ce3">
            <text:p>894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642" table:style-name="ce3">
            <text:p>1642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157" table:style-name="ce3">
            <text:p>1157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77" table:style-name="ce3">
            <text:p>1077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880" table:style-name="ce3">
            <text:p>288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238" table:style-name="ce3">
            <text:p>1238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570" table:style-name="ce3">
            <text:p>1570</text:p>
          </table:table-cell>
          <table:table-cell office:value-type="string" table:style-name="ce2">
            <text:p>agosto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315" table:style-name="ce3">
            <text:p>11315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780" table:style-name="ce3">
            <text:p>5780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921" table:style-name="ce3">
            <text:p>3921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122" table:style-name="ce3">
            <text:p>6122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55" table:style-name="ce3">
            <text:p>1855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874" table:style-name="ce3">
            <text:p>1874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07" table:style-name="ce3">
            <text:p>707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753" table:style-name="ce3">
            <text:p>1753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061" table:style-name="ce3">
            <text:p>1061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71" table:style-name="ce3">
            <text:p>971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708" table:style-name="ce3">
            <text:p>2708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313" table:style-name="ce3">
            <text:p>1313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657" table:style-name="ce3">
            <text:p>1657</text:p>
          </table:table-cell>
          <table:table-cell office:value-type="string" table:style-name="ce2">
            <text:p>sept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280" table:style-name="ce3">
            <text:p>1128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331" table:style-name="ce3">
            <text:p>5331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654" table:style-name="ce3">
            <text:p>3654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257" table:style-name="ce3">
            <text:p>6257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742" table:style-name="ce3">
            <text:p>1742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690" table:style-name="ce3">
            <text:p>169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94" table:style-name="ce3">
            <text:p>594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87" table:style-name="ce3">
            <text:p>1187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78" table:style-name="ce3">
            <text:p>878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71" table:style-name="ce3">
            <text:p>771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375" table:style-name="ce3">
            <text:p>2375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58" table:style-name="ce3">
            <text:p>1758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80" table:style-name="ce3">
            <text:p>1480</text:p>
          </table:table-cell>
          <table:table-cell office:value-type="string" table:style-name="ce2">
            <text:p>octu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354" table:style-name="ce3">
            <text:p>10354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797" table:style-name="ce3">
            <text:p>4797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238" table:style-name="ce3">
            <text:p>3238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992" table:style-name="ce3">
            <text:p>4992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693" table:style-name="ce3">
            <text:p>1693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496" table:style-name="ce3">
            <text:p>1496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38" table:style-name="ce3">
            <text:p>638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49" table:style-name="ce3">
            <text:p>1149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96" table:style-name="ce3">
            <text:p>896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23" table:style-name="ce3">
            <text:p>723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163" table:style-name="ce3">
            <text:p>2163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433" table:style-name="ce3">
            <text:p>1433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89" table:style-name="ce3">
            <text:p>1489</text:p>
          </table:table-cell>
          <table:table-cell office:value-type="string" table:style-name="ce2">
            <text:p>nov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586" table:style-name="ce3">
            <text:p>8586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601" table:style-name="ce3">
            <text:p>4601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2975" table:style-name="ce3">
            <text:p>2975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630" table:style-name="ce3">
            <text:p>4630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602" table:style-name="ce3">
            <text:p>1602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416" table:style-name="ce3">
            <text:p>1416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96" table:style-name="ce3">
            <text:p>596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75" table:style-name="ce3">
            <text:p>1075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94" table:style-name="ce3">
            <text:p>894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29" table:style-name="ce3">
            <text:p>629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85" table:style-name="ce3">
            <text:p>1885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275" table:style-name="ce3">
            <text:p>1275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18" table:style-name="ce3">
            <text:p>1318</text:p>
          </table:table-cell>
          <table:table-cell office:value-type="string" table:style-name="ce2">
            <text:p>diciembre</text:p>
          </table:table-cell>
          <table:table-cell office:value-type="float" office:value="2021" table:style-name="ce2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006" table:style-name="ce3">
            <text:p>8006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078" table:style-name="ce3">
            <text:p>4078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101" table:style-name="ce3">
            <text:p>3101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672" table:style-name="ce3">
            <text:p>4672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431" table:style-name="ce3">
            <text:p>1431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83" table:style-name="ce3">
            <text:p>1383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11" table:style-name="ce3">
            <text:p>711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37" table:style-name="ce3">
            <text:p>1137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73" table:style-name="ce3">
            <text:p>773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66" table:style-name="ce3">
            <text:p>666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81" table:style-name="ce3">
            <text:p>1781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146" table:style-name="ce3">
            <text:p>1146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38" table:style-name="ce3">
            <text:p>1438</text:p>
          </table:table-cell>
          <table:table-cell office:value-type="string" table:style-name="ce2">
            <text:p>ener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125" table:style-name="ce3">
            <text:p>9125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034" table:style-name="ce3">
            <text:p>5034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632" table:style-name="ce3">
            <text:p>3632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753" table:style-name="ce3">
            <text:p>5753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650" table:style-name="ce3">
            <text:p>165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72" table:style-name="ce3">
            <text:p>1572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21" table:style-name="ce3">
            <text:p>821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91" table:style-name="ce3">
            <text:p>1391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945" table:style-name="ce3">
            <text:p>945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59" table:style-name="ce3">
            <text:p>759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60" table:style-name="ce3">
            <text:p>2060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353" table:style-name="ce3">
            <text:p>1353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71" table:style-name="ce3">
            <text:p>1471</text:p>
          </table:table-cell>
          <table:table-cell office:value-type="string" table:style-name="ce2">
            <text:p>febrer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2177" table:style-name="ce3">
            <text:p>12177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781" table:style-name="ce3">
            <text:p>6781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978" table:style-name="ce3">
            <text:p>3978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930" table:style-name="ce3">
            <text:p>6930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578" table:style-name="ce3">
            <text:p>2578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525" table:style-name="ce3">
            <text:p>2525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984" table:style-name="ce3">
            <text:p>984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59" table:style-name="ce3">
            <text:p>2159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497" table:style-name="ce3">
            <text:p>1497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122" table:style-name="ce3">
            <text:p>1122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84" table:style-name="ce3">
            <text:p>3484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140" table:style-name="ce3">
            <text:p>2140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132" table:style-name="ce3">
            <text:p>2132</text:p>
          </table:table-cell>
          <table:table-cell office:value-type="string" table:style-name="ce2">
            <text:p>marzo<text:s/>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931" table:style-name="ce3">
            <text:p>10931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941" table:style-name="ce3">
            <text:p>5941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360" table:style-name="ce3">
            <text:p>3360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773" table:style-name="ce3">
            <text:p>6773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257" table:style-name="ce3">
            <text:p>2257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149" table:style-name="ce3">
            <text:p>2149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88" table:style-name="ce3">
            <text:p>888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623" table:style-name="ce3">
            <text:p>1623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153" table:style-name="ce3">
            <text:p>1153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75" table:style-name="ce3">
            <text:p>1075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983" table:style-name="ce3">
            <text:p>2983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85" table:style-name="ce3">
            <text:p>1785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980" table:style-name="ce3">
            <text:p>1980</text:p>
          </table:table-cell>
          <table:table-cell office:value-type="string" table:style-name="ce2">
            <text:p>abril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834" table:style-name="ce3">
            <text:p>11834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474" table:style-name="ce3">
            <text:p>6474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759" table:style-name="ce3">
            <text:p>3759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040" table:style-name="ce3">
            <text:p>7040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4999" table:style-name="ce3">
            <text:p>4999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422" table:style-name="ce3">
            <text:p>2422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962" table:style-name="ce3">
            <text:p>962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704" table:style-name="ce3">
            <text:p>1704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138" table:style-name="ce3">
            <text:p>1138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88" table:style-name="ce3">
            <text:p>1088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398" table:style-name="ce3">
            <text:p>3398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044" table:style-name="ce3">
            <text:p>2044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88" table:style-name="ce3">
            <text:p>2288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11" table:style-name="ce3">
            <text:p>211</text:p>
          </table:table-cell>
          <table:table-cell office:value-type="string" table:style-name="ce2">
            <text:p>MAY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2145" table:style-name="ce3">
            <text:p>12145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553" table:style-name="ce3">
            <text:p>6553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892" table:style-name="ce3">
            <text:p>3892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047" table:style-name="ce3">
            <text:p>7047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336" table:style-name="ce3">
            <text:p>2336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407" table:style-name="ce3">
            <text:p>2407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005" table:style-name="ce3">
            <text:p>1005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696" table:style-name="ce3">
            <text:p>1696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356" table:style-name="ce3">
            <text:p>1356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152" table:style-name="ce3">
            <text:p>1152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281" table:style-name="ce3">
            <text:p>3281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101" table:style-name="ce3">
            <text:p>2101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25" table:style-name="ce3">
            <text:p>2225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270" table:style-name="ce3">
            <text:p>1270</text:p>
          </table:table-cell>
          <table:table-cell office:value-type="string" table:style-name="ce2">
            <text:p>jun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533" table:style-name="ce3">
            <text:p>11533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050" table:style-name="ce3">
            <text:p>6050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724" table:style-name="ce3">
            <text:p>3724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586" table:style-name="ce3">
            <text:p>1586</text:p>
          </table:table-cell>
          <table:table-cell table:number-columns-repeated="16382" table:style-name="ce2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1714" table:style-name="ce3">
            <text:p>1714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52" table:style-name="ce3">
            <text:p>2452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363" table:style-name="ce3">
            <text:p>2363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048" table:style-name="ce3">
            <text:p>1048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727" table:style-name="ce3">
            <text:p>1727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345" table:style-name="ce3">
            <text:p>1345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156" table:style-name="ce3">
            <text:p>1156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308" table:style-name="ce3">
            <text:p>3308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948" table:style-name="ce3">
            <text:p>1948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975" table:style-name="ce3">
            <text:p>1975</text:p>
          </table:table-cell>
          <table:table-cell office:value-type="string" table:style-name="ce2">
            <text:p>juli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710" table:style-name="ce3">
            <text:p>11710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067" table:style-name="ce3">
            <text:p>6067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789" table:style-name="ce3">
            <text:p>3789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65" table:style-name="ce3">
            <text:p>1665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827" table:style-name="ce3">
            <text:p>6827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346" table:style-name="ce3">
            <text:p>2346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531" table:style-name="ce3">
            <text:p>2531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162" table:style-name="ce3">
            <text:p>1162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029" table:style-name="ce3">
            <text:p>2029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435" table:style-name="ce3">
            <text:p>1435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267" table:style-name="ce3">
            <text:p>1267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259" table:style-name="ce3">
            <text:p>3259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987" table:style-name="ce3">
            <text:p>1987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03" table:style-name="ce3">
            <text:p>2203</text:p>
          </table:table-cell>
          <table:table-cell office:value-type="string" table:style-name="ce2">
            <text:p>agosto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878" table:style-name="ce3">
            <text:p>11878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534" table:style-name="ce3">
            <text:p>6534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794" table:style-name="ce3">
            <text:p>3794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86" table:style-name="ce3">
            <text:p>1686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855" table:style-name="ce3">
            <text:p>6855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234" table:style-name="ce3">
            <text:p>2234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397" table:style-name="ce3">
            <text:p>2397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213" table:style-name="ce3">
            <text:p>1213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684" table:style-name="ce3">
            <text:p>1684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207" table:style-name="ce3">
            <text:p>1207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01" table:style-name="ce3">
            <text:p>1001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336" table:style-name="ce3">
            <text:p>3336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71" table:style-name="ce3">
            <text:p>1771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118" table:style-name="ce3">
            <text:p>2118</text:p>
          </table:table-cell>
          <table:table-cell office:value-type="string" table:style-name="ce2">
            <text:p>sept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3111" table:style-name="ce3">
            <text:p>13111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134" table:style-name="ce3">
            <text:p>6134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428" table:style-name="ce3">
            <text:p>4428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838" table:style-name="ce3">
            <text:p>1838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258" table:style-name="ce3">
            <text:p>6258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959" table:style-name="ce3">
            <text:p>1959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669" table:style-name="ce3">
            <text:p>2669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347" table:style-name="ce3">
            <text:p>1347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33" table:style-name="ce3">
            <text:p>2133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398" table:style-name="ce3">
            <text:p>1398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75" table:style-name="ce3">
            <text:p>1075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364" table:style-name="ce3">
            <text:p>3364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15" table:style-name="ce3">
            <text:p>1615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04" table:style-name="ce3">
            <text:p>2204</text:p>
          </table:table-cell>
          <table:table-cell office:value-type="string" table:style-name="ce2">
            <text:p>octu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2197" table:style-name="ce3">
            <text:p>12197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284" table:style-name="ce3">
            <text:p>6284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386" table:style-name="ce3">
            <text:p>4386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771" table:style-name="ce3">
            <text:p>1771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867" table:style-name="ce3">
            <text:p>6867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708" table:style-name="ce3">
            <text:p>2708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330" table:style-name="ce3">
            <text:p>3330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643" table:style-name="ce3">
            <text:p>1643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307" table:style-name="ce3">
            <text:p>2307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459" table:style-name="ce3">
            <text:p>1459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133" table:style-name="ce3">
            <text:p>1133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654" table:style-name="ce3">
            <text:p>3654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43" table:style-name="ce3">
            <text:p>1743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319" table:style-name="ce3">
            <text:p>2319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21" table:style-name="ce3">
            <text:p>21</text:p>
          </table:table-cell>
          <table:table-cell office:value-type="string" table:style-name="ce2">
            <text:p>nov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2098" table:style-name="ce3">
            <text:p>12098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769" table:style-name="ce3">
            <text:p>5769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973" table:style-name="ce3">
            <text:p>3973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00" table:style-name="ce3">
            <text:p>160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619" table:style-name="ce3">
            <text:p>6619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767" table:style-name="ce3">
            <text:p>2767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189" table:style-name="ce3">
            <text:p>3189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224" table:style-name="ce3">
            <text:p>1224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266" table:style-name="ce3">
            <text:p>2266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387" table:style-name="ce3">
            <text:p>1387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23" table:style-name="ce3">
            <text:p>1023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180" table:style-name="ce3">
            <text:p>318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550" table:style-name="ce3">
            <text:p>1550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327" table:style-name="ce3">
            <text:p>2327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392" table:style-name="ce3">
            <text:p>1392</text:p>
          </table:table-cell>
          <table:table-cell office:value-type="string" table:style-name="ce2">
            <text:p>diciembre</text:p>
          </table:table-cell>
          <table:table-cell office:value-type="float" office:value="2022" table:style-name="ce2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546" table:style-name="ce3">
            <text:p>8546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2511" table:style-name="ce3">
            <text:p>2511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1954" table:style-name="ce3">
            <text:p>1954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289" table:style-name="ce3">
            <text:p>1289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856" table:style-name="ce3">
            <text:p>4856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297" table:style-name="ce3">
            <text:p>1297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240" table:style-name="ce3">
            <text:p>2240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33" table:style-name="ce3">
            <text:p>833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01" table:style-name="ce3">
            <text:p>1101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53" table:style-name="ce3">
            <text:p>853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99" table:style-name="ce3">
            <text:p>799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835" table:style-name="ce3">
            <text:p>1835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063" table:style-name="ce3">
            <text:p>1063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67" table:style-name="ce3">
            <text:p>1367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781" table:style-name="ce3">
            <text:p>781</text:p>
          </table:table-cell>
          <table:table-cell office:value-type="string" table:style-name="ce2">
            <text:p>en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674" table:style-name="ce3">
            <text:p>8674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3660" table:style-name="ce3">
            <text:p>366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1482" table:style-name="ce3">
            <text:p>1482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483" table:style-name="ce3">
            <text:p>1483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276" table:style-name="ce3">
            <text:p>4276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071" table:style-name="ce3">
            <text:p>1071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99" table:style-name="ce3">
            <text:p>1799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22" table:style-name="ce3">
            <text:p>522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203" table:style-name="ce3">
            <text:p>1203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00" table:style-name="ce3">
            <text:p>800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357" table:style-name="ce3">
            <text:p>357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502" table:style-name="ce3">
            <text:p>1502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811" table:style-name="ce3">
            <text:p>811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66" table:style-name="ce3">
            <text:p>1266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51" table:style-name="ce3">
            <text:p>851</text:p>
          </table:table-cell>
          <table:table-cell office:value-type="string" table:style-name="ce2">
            <text:p>febrer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3206" table:style-name="ce3">
            <text:p>13206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023" table:style-name="ce3">
            <text:p>6023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000" table:style-name="ce3">
            <text:p>4000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151" table:style-name="ce3">
            <text:p>2151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611" table:style-name="ce3">
            <text:p>6611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52" table:style-name="ce3">
            <text:p>2452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614" table:style-name="ce3">
            <text:p>2614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966" table:style-name="ce3">
            <text:p>966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000" table:style-name="ce3">
            <text:p>2000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276" table:style-name="ce3">
            <text:p>1276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835" table:style-name="ce3">
            <text:p>835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670" table:style-name="ce3">
            <text:p>2670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63" table:style-name="ce3">
            <text:p>1763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021" table:style-name="ce3">
            <text:p>2021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429" table:style-name="ce3">
            <text:p>1429</text:p>
          </table:table-cell>
          <table:table-cell office:value-type="string" table:style-name="ce2">
            <text:p>marzo<text:s/>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4389" table:style-name="ce3">
            <text:p>14389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7932" table:style-name="ce3">
            <text:p>7932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645" table:style-name="ce3">
            <text:p>4645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3109" table:style-name="ce3">
            <text:p>3109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974" table:style-name="ce3">
            <text:p>7974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919" table:style-name="ce3">
            <text:p>2919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881" table:style-name="ce3">
            <text:p>2881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549" table:style-name="ce3">
            <text:p>1549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345" table:style-name="ce3">
            <text:p>2345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842" table:style-name="ce3">
            <text:p>1842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758" table:style-name="ce3">
            <text:p>1758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397" table:style-name="ce3">
            <text:p>3397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941" table:style-name="ce3">
            <text:p>2941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612" table:style-name="ce3">
            <text:p>2612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2081" table:style-name="ce3">
            <text:p>2081</text:p>
          </table:table-cell>
          <table:table-cell office:value-type="string" table:style-name="ce2">
            <text:p>abril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7297" table:style-name="ce3">
            <text:p>17297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8406" table:style-name="ce3">
            <text:p>8406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345" table:style-name="ce3">
            <text:p>5345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276" table:style-name="ce3">
            <text:p>2276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8694" table:style-name="ce3">
            <text:p>8694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625" table:style-name="ce3">
            <text:p>2625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123" table:style-name="ce3">
            <text:p>3123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454" table:style-name="ce3">
            <text:p>1454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632" table:style-name="ce3">
            <text:p>2632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530" table:style-name="ce3">
            <text:p>1530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645" table:style-name="ce3">
            <text:p>1645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805" table:style-name="ce3">
            <text:p>3805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474" table:style-name="ce3">
            <text:p>2474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837" table:style-name="ce3">
            <text:p>1837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887" table:style-name="ce3">
            <text:p>1887</text:p>
          </table:table-cell>
          <table:table-cell office:value-type="string" table:style-name="ce2">
            <text:p>may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3610" table:style-name="ce3">
            <text:p>13610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258" table:style-name="ce3">
            <text:p>5258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057" table:style-name="ce3">
            <text:p>3057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702" table:style-name="ce3">
            <text:p>1702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188" table:style-name="ce3">
            <text:p>6188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181" table:style-name="ce3">
            <text:p>2181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507" table:style-name="ce3">
            <text:p>2507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313" table:style-name="ce3">
            <text:p>1313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095" table:style-name="ce3">
            <text:p>2095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318" table:style-name="ce3">
            <text:p>1318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461" table:style-name="ce3">
            <text:p>1461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851" table:style-name="ce3">
            <text:p>2851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10" table:style-name="ce3">
            <text:p>1610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81" table:style-name="ce3">
            <text:p>2281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755" table:style-name="ce3">
            <text:p>1755</text:p>
          </table:table-cell>
          <table:table-cell office:value-type="string" table:style-name="ce2">
            <text:p>jun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5913" table:style-name="ce3">
            <text:p>15913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475" table:style-name="ce3">
            <text:p>6475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750" table:style-name="ce3">
            <text:p>5750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006" table:style-name="ce3">
            <text:p>2006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491" table:style-name="ce3">
            <text:p>7491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530" table:style-name="ce3">
            <text:p>2530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628" table:style-name="ce3">
            <text:p>2628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547" table:style-name="ce3">
            <text:p>1547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28" table:style-name="ce3">
            <text:p>2128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472" table:style-name="ce3">
            <text:p>1472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573" table:style-name="ce3">
            <text:p>1573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734" table:style-name="ce3">
            <text:p>2734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15" table:style-name="ce3">
            <text:p>1815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91" table:style-name="ce3">
            <text:p>2291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675" table:style-name="ce3">
            <text:p>1675</text:p>
          </table:table-cell>
          <table:table-cell office:value-type="string" table:style-name="ce2">
            <text:p>juli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5762" table:style-name="ce3">
            <text:p>15762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058" table:style-name="ce3">
            <text:p>5058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91" table:style-name="ce3">
            <text:p>491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357" table:style-name="ce3">
            <text:p>357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764" table:style-name="ce3">
            <text:p>5764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181" table:style-name="ce3">
            <text:p>2181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420" table:style-name="ce3">
            <text:p>242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30" table:style-name="ce3">
            <text:p>130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79" table:style-name="ce3">
            <text:p>2179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517" table:style-name="ce3">
            <text:p>1517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564" table:style-name="ce3">
            <text:p>1564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138" table:style-name="ce3">
            <text:p>3138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2" table:style-name="ce3">
            <text:p>182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33" table:style-name="ce3">
            <text:p>2233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624" table:style-name="ce3">
            <text:p>1624</text:p>
          </table:table-cell>
          <table:table-cell office:value-type="string" table:style-name="ce2">
            <text:p>agosto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6789" table:style-name="ce3">
            <text:p>16789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437" table:style-name="ce3">
            <text:p>6437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843" table:style-name="ce3">
            <text:p>4843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910" table:style-name="ce3">
            <text:p>191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846" table:style-name="ce3">
            <text:p>7846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369" table:style-name="ce3">
            <text:p>3369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831" table:style-name="ce3">
            <text:p>2831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591" table:style-name="ce3">
            <text:p>1591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212" table:style-name="ce3">
            <text:p>2212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660" table:style-name="ce3">
            <text:p>1660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691" table:style-name="ce3">
            <text:p>1691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759" table:style-name="ce3">
            <text:p>3759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05" table:style-name="ce3">
            <text:p>1605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534" table:style-name="ce3">
            <text:p>2534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776" table:style-name="ce3">
            <text:p>1776</text:p>
          </table:table-cell>
          <table:table-cell office:value-type="string" table:style-name="ce2">
            <text:p>sept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7512" table:style-name="ce3">
            <text:p>17512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7295" table:style-name="ce3">
            <text:p>7295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525" table:style-name="ce3">
            <text:p>5525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285" table:style-name="ce3">
            <text:p>2285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773" table:style-name="ce3">
            <text:p>7773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894" table:style-name="ce3">
            <text:p>3894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240" table:style-name="ce3">
            <text:p>324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833" table:style-name="ce3">
            <text:p>1833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72" table:style-name="ce3">
            <text:p>2172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2007" table:style-name="ce3">
            <text:p>2007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865" table:style-name="ce3">
            <text:p>1865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665" table:style-name="ce3">
            <text:p>2665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948" table:style-name="ce3">
            <text:p>1948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3075" table:style-name="ce3">
            <text:p>3075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930" table:style-name="ce3">
            <text:p>1930</text:p>
          </table:table-cell>
          <table:table-cell office:value-type="string" table:style-name="ce2">
            <text:p>octu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5576" table:style-name="ce3">
            <text:p>15576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7166" table:style-name="ce3">
            <text:p>7166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958" table:style-name="ce3">
            <text:p>4958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906" table:style-name="ce3">
            <text:p>1906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066" table:style-name="ce3">
            <text:p>7066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459" table:style-name="ce3">
            <text:p>3459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215" table:style-name="ce3">
            <text:p>3215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610" table:style-name="ce3">
            <text:p>1610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282" table:style-name="ce3">
            <text:p>2282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837" table:style-name="ce3">
            <text:p>1837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756" table:style-name="ce3">
            <text:p>1756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95" table:style-name="ce3">
            <text:p>3495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28" table:style-name="ce3">
            <text:p>1728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827" table:style-name="ce3">
            <text:p>2827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803" table:style-name="ce3">
            <text:p>1803</text:p>
          </table:table-cell>
          <table:table-cell office:value-type="string" table:style-name="ce2">
            <text:p>nov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28991" table:style-name="ce3">
            <text:p>28991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456" table:style-name="ce3">
            <text:p>6456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658" table:style-name="ce3">
            <text:p>4658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51" table:style-name="ce3">
            <text:p>1651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224" table:style-name="ce3">
            <text:p>6224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140" table:style-name="ce3">
            <text:p>314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059" table:style-name="ce3">
            <text:p>3059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499" table:style-name="ce3">
            <text:p>1499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025" table:style-name="ce3">
            <text:p>2025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647" table:style-name="ce3">
            <text:p>1647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517" table:style-name="ce3">
            <text:p>1517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112" table:style-name="ce3">
            <text:p>3112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517" table:style-name="ce3">
            <text:p>1517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440" table:style-name="ce3">
            <text:p>2440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647" table:style-name="ce3">
            <text:p>1647</text:p>
          </table:table-cell>
          <table:table-cell office:value-type="string" table:style-name="ce2">
            <text:p>diciembre</text:p>
          </table:table-cell>
          <table:table-cell office:value-type="float" office:value="2023" table:style-name="ce2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6222" table:style-name="ce3">
            <text:p>16222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609" table:style-name="ce3">
            <text:p>5609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555" table:style-name="ce3">
            <text:p>4555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925" table:style-name="ce3">
            <text:p>1925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720" table:style-name="ce3">
            <text:p>6720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268" table:style-name="ce3">
            <text:p>3268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270" table:style-name="ce3">
            <text:p>2270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608" table:style-name="ce3">
            <text:p>1608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49" table:style-name="ce3">
            <text:p>2149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762" table:style-name="ce3">
            <text:p>1762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660" table:style-name="ce3">
            <text:p>1660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46" table:style-name="ce3">
            <text:p>3446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74" table:style-name="ce3">
            <text:p>1774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459" table:style-name="ce3">
            <text:p>2459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865" table:style-name="ce3">
            <text:p>1865</text:p>
          </table:table-cell>
          <table:table-cell office:value-type="string" table:style-name="ce2">
            <text:p>en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4682" table:style-name="ce3">
            <text:p>14682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302" table:style-name="ce3">
            <text:p>5302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813" table:style-name="ce3">
            <text:p>3813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518" table:style-name="ce3">
            <text:p>1518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834" table:style-name="ce3">
            <text:p>5834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112" table:style-name="ce3">
            <text:p>3112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026" table:style-name="ce3">
            <text:p>2026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523" table:style-name="ce3">
            <text:p>1523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988" table:style-name="ce3">
            <text:p>1988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578" table:style-name="ce3">
            <text:p>1578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407" table:style-name="ce3">
            <text:p>1407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080" table:style-name="ce3">
            <text:p>3080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533" table:style-name="ce3">
            <text:p>1533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224" table:style-name="ce3">
            <text:p>2224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574" table:style-name="ce3">
            <text:p>1574</text:p>
          </table:table-cell>
          <table:table-cell office:value-type="string" table:style-name="ce2">
            <text:p>febrer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5901" table:style-name="ce3">
            <text:p>15901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032" table:style-name="ce3">
            <text:p>6032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410" table:style-name="ce3">
            <text:p>4410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567" table:style-name="ce3">
            <text:p>1567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012" table:style-name="ce3">
            <text:p>7012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367" table:style-name="ce3">
            <text:p>3367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564" table:style-name="ce3">
            <text:p>2564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480" table:style-name="ce3">
            <text:p>1480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43" table:style-name="ce3">
            <text:p>2143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493" table:style-name="ce3">
            <text:p>1493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722" table:style-name="ce3">
            <text:p>1722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87" table:style-name="ce3">
            <text:p>3487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43" table:style-name="ce3">
            <text:p>1643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072" table:style-name="ce3">
            <text:p>2072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853" table:style-name="ce3">
            <text:p>1853</text:p>
          </table:table-cell>
          <table:table-cell office:value-type="string" table:style-name="ce2">
            <text:p>marzo<text:s/>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20031" table:style-name="ce3">
            <text:p>20031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7886" table:style-name="ce3">
            <text:p>7886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502" table:style-name="ce3">
            <text:p>5502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112" table:style-name="ce3">
            <text:p>2112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8764" table:style-name="ce3">
            <text:p>8764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099" table:style-name="ce3">
            <text:p>3099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480" table:style-name="ce3">
            <text:p>3480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791" table:style-name="ce3">
            <text:p>1791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424" table:style-name="ce3">
            <text:p>2424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661" table:style-name="ce3">
            <text:p>1661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741" table:style-name="ce3">
            <text:p>1741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4382" table:style-name="ce3">
            <text:p>4382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56" table:style-name="ce3">
            <text:p>1856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120" table:style-name="ce3">
            <text:p>2120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2087" table:style-name="ce3">
            <text:p>2087</text:p>
          </table:table-cell>
          <table:table-cell office:value-type="string" table:style-name="ce2">
            <text:p>abril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8715" table:style-name="ce3">
            <text:p>18715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7785" table:style-name="ce3">
            <text:p>7785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151" table:style-name="ce3">
            <text:p>4151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077" table:style-name="ce3">
            <text:p>2077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8214" table:style-name="ce3">
            <text:p>8214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4128" table:style-name="ce3">
            <text:p>4128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597" table:style-name="ce3">
            <text:p>3597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866" table:style-name="ce3">
            <text:p>1866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726" table:style-name="ce3">
            <text:p>2726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591" table:style-name="ce3">
            <text:p>1591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837" table:style-name="ce3">
            <text:p>1837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4158" table:style-name="ce3">
            <text:p>4158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70" table:style-name="ce3">
            <text:p>1670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734" table:style-name="ce3">
            <text:p>2734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2140" table:style-name="ce3">
            <text:p>2140</text:p>
          </table:table-cell>
          <table:table-cell office:value-type="string" table:style-name="ce2">
            <text:p>may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7048" table:style-name="ce3">
            <text:p>17048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937" table:style-name="ce3">
            <text:p>6937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598" table:style-name="ce3">
            <text:p>3598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729" table:style-name="ce3">
            <text:p>1729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881" table:style-name="ce3">
            <text:p>6881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485" table:style-name="ce3">
            <text:p>3485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056" table:style-name="ce3">
            <text:p>3056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670" table:style-name="ce3">
            <text:p>1670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86" table:style-name="ce3">
            <text:p>2186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398" table:style-name="ce3">
            <text:p>1398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793" table:style-name="ce3">
            <text:p>1793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07" table:style-name="ce3">
            <text:p>3407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581" table:style-name="ce3">
            <text:p>1581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098" table:style-name="ce3">
            <text:p>2098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780" table:style-name="ce3">
            <text:p>1780</text:p>
          </table:table-cell>
          <table:table-cell office:value-type="string" table:style-name="ce2">
            <text:p>jun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9165" table:style-name="ce3">
            <text:p>19165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9206" table:style-name="ce3">
            <text:p>9206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342" table:style-name="ce3">
            <text:p>5342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289" table:style-name="ce3">
            <text:p>2289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8521" table:style-name="ce3">
            <text:p>8521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4529" table:style-name="ce3">
            <text:p>4529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3773" table:style-name="ce3">
            <text:p>3773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884" table:style-name="ce3">
            <text:p>1884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717" table:style-name="ce3">
            <text:p>2717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767" table:style-name="ce3">
            <text:p>1767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917" table:style-name="ce3">
            <text:p>1917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4029" table:style-name="ce3">
            <text:p>4029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977" table:style-name="ce3">
            <text:p>1977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563" table:style-name="ce3">
            <text:p>2563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2412" table:style-name="ce3">
            <text:p>2412</text:p>
          </table:table-cell>
          <table:table-cell office:value-type="string" table:style-name="ce2">
            <text:p>juli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5704" table:style-name="ce3">
            <text:p>15704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8080" table:style-name="ce3">
            <text:p>8080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934" table:style-name="ce3">
            <text:p>4934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988" table:style-name="ce3">
            <text:p>1988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7965" table:style-name="ce3">
            <text:p>7965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225" table:style-name="ce3">
            <text:p>3225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309" table:style-name="ce3">
            <text:p>2309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029" table:style-name="ce3">
            <text:p>1029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2154" table:style-name="ce3">
            <text:p>2154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017" table:style-name="ce3">
            <text:p>1017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87" table:style-name="ce3">
            <text:p>1087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66" table:style-name="ce3">
            <text:p>3466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167" table:style-name="ce3">
            <text:p>2167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2133" table:style-name="ce3">
            <text:p>2133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411" table:style-name="ce3">
            <text:p>1411</text:p>
          </table:table-cell>
          <table:table-cell office:value-type="string" table:style-name="ce2">
            <text:p>agosto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3431" table:style-name="ce3">
            <text:p>13431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480" table:style-name="ce3">
            <text:p>648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910" table:style-name="ce3">
            <text:p>491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433" table:style-name="ce3">
            <text:p>2433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8118" table:style-name="ce3">
            <text:p>8118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972" table:style-name="ce3">
            <text:p>3972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44" table:style-name="ce3">
            <text:p>1944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54" table:style-name="ce3">
            <text:p>854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749" table:style-name="ce3">
            <text:p>1749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77" table:style-name="ce3">
            <text:p>877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41" table:style-name="ce3">
            <text:p>941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3450" table:style-name="ce3">
            <text:p>345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37" table:style-name="ce3">
            <text:p>1737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920" table:style-name="ce3">
            <text:p>192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88" table:style-name="ce3">
            <text:p>888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823" table:style-name="ce3">
            <text:p>11823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8317" table:style-name="ce3">
            <text:p>8317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326" table:style-name="ce3">
            <text:p>5326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706" table:style-name="ce3">
            <text:p>1706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334" table:style-name="ce3">
            <text:p>6334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4261" table:style-name="ce3">
            <text:p>4261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053" table:style-name="ce3">
            <text:p>2053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75" table:style-name="ce3">
            <text:p>875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425" table:style-name="ce3">
            <text:p>1425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93" table:style-name="ce3">
            <text:p>893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008" table:style-name="ce3">
            <text:p>1008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543" table:style-name="ce3">
            <text:p>2543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117" table:style-name="ce3">
            <text:p>2117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23" table:style-name="ce3">
            <text:p>1423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932" table:style-name="ce3">
            <text:p>932</text:p>
          </table:table-cell>
          <table:table-cell office:value-type="string" table:style-name="ce2">
            <text:p>octu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439" table:style-name="ce3">
            <text:p>8439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737" table:style-name="ce3">
            <text:p>5737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775" table:style-name="ce3">
            <text:p>5775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345" table:style-name="ce3">
            <text:p>1345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850" table:style-name="ce3">
            <text:p>485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3236" table:style-name="ce3">
            <text:p>3236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650" table:style-name="ce3">
            <text:p>165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74" table:style-name="ce3">
            <text:p>674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60" table:style-name="ce3">
            <text:p>106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78" table:style-name="ce3">
            <text:p>678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20" table:style-name="ce3">
            <text:p>720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988" table:style-name="ce3">
            <text:p>1988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794" table:style-name="ce3">
            <text:p>1794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86" table:style-name="ce3">
            <text:p>1286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757" table:style-name="ce3">
            <text:p>757</text:p>
          </table:table-cell>
          <table:table-cell office:value-type="string" table:style-name="ce2">
            <text:p>nov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7188" table:style-name="ce3">
            <text:p>7188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199" table:style-name="ce3">
            <text:p>4199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107" table:style-name="ce3">
            <text:p>4107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218" table:style-name="ce3">
            <text:p>1218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607" table:style-name="ce3">
            <text:p>4607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345" table:style-name="ce3">
            <text:p>2345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08" table:style-name="ce3">
            <text:p>1308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93" table:style-name="ce3">
            <text:p>593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71" table:style-name="ce3">
            <text:p>971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85" table:style-name="ce3">
            <text:p>585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18" table:style-name="ce3">
            <text:p>718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68" table:style-name="ce3">
            <text:p>1668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00" table:style-name="ce3">
            <text:p>180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60" table:style-name="ce3">
            <text:p>1060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754" table:style-name="ce3">
            <text:p>754</text:p>
          </table:table-cell>
          <table:table-cell office:value-type="string" table:style-name="ce2">
            <text:p>diciembre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1281" table:style-name="ce3">
            <text:p>11281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594" table:style-name="ce3">
            <text:p>6594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533" table:style-name="ce3">
            <text:p>4533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2191" table:style-name="ce3">
            <text:p>2191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559" table:style-name="ce3">
            <text:p>6559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895" table:style-name="ce3">
            <text:p>2895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2119" table:style-name="ce3">
            <text:p>2119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007" table:style-name="ce3">
            <text:p>1007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563" table:style-name="ce3">
            <text:p>1563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995" table:style-name="ce3">
            <text:p>995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1111" table:style-name="ce3">
            <text:p>1111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540" table:style-name="ce3">
            <text:p>2540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2192" table:style-name="ce3">
            <text:p>2192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734" table:style-name="ce3">
            <text:p>1734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116" table:style-name="ce3">
            <text:p>1116</text:p>
          </table:table-cell>
          <table:table-cell office:value-type="string" table:style-name="ce2">
            <text:p>en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416" table:style-name="ce3">
            <text:p>9416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401" table:style-name="ce3">
            <text:p>5401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1706" table:style-name="ce3">
            <text:p>1706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4288" table:style-name="ce3">
            <text:p>4288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905" table:style-name="ce3">
            <text:p>5905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693" table:style-name="ce3">
            <text:p>2693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650" table:style-name="ce3">
            <text:p>165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59" table:style-name="ce3">
            <text:p>759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295" table:style-name="ce3">
            <text:p>1295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97" table:style-name="ce3">
            <text:p>797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830" table:style-name="ce3">
            <text:p>83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44" table:style-name="ce3">
            <text:p>2044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872" table:style-name="ce3">
            <text:p>872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629" table:style-name="ce3">
            <text:p>1629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430" table:style-name="ce3">
            <text:p>1430</text:p>
          </table:table-cell>
          <table:table-cell office:value-type="string" table:style-name="ce2">
            <text:p>febrer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040" table:style-name="ce3">
            <text:p>10040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050" table:style-name="ce3">
            <text:p>6050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996" table:style-name="ce3">
            <text:p>4996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909" table:style-name="ce3">
            <text:p>1909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705" table:style-name="ce3">
            <text:p>6705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665" table:style-name="ce3">
            <text:p>2665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898" table:style-name="ce3">
            <text:p>1898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17" table:style-name="ce3">
            <text:p>817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503" table:style-name="ce3">
            <text:p>1503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79" table:style-name="ce3">
            <text:p>879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51" table:style-name="ce3">
            <text:p>951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400" table:style-name="ce3">
            <text:p>2400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11" table:style-name="ce3">
            <text:p>1811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551" table:style-name="ce3">
            <text:p>1551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175" table:style-name="ce3">
            <text:p>1175</text:p>
          </table:table-cell>
          <table:table-cell office:value-type="string" table:style-name="ce2">
            <text:p>marzo<text:s/>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252" table:style-name="ce3">
            <text:p>9252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259" table:style-name="ce3">
            <text:p>5259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254" table:style-name="ce3">
            <text:p>4254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742" table:style-name="ce3">
            <text:p>1742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499" table:style-name="ce3">
            <text:p>5499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734" table:style-name="ce3">
            <text:p>2734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15" table:style-name="ce3">
            <text:p>1715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68" table:style-name="ce3">
            <text:p>768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83" table:style-name="ce3">
            <text:p>1383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15" table:style-name="ce3">
            <text:p>715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47" table:style-name="ce3">
            <text:p>747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136" table:style-name="ce3">
            <text:p>2136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501" table:style-name="ce3">
            <text:p>1501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20" table:style-name="ce3">
            <text:p>1420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78" table:style-name="ce3">
            <text:p>878</text:p>
          </table:table-cell>
          <table:table-cell office:value-type="string" table:style-name="ce2">
            <text:p>abril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9057" table:style-name="ce3">
            <text:p>9057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429" table:style-name="ce3">
            <text:p>5429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296" table:style-name="ce3">
            <text:p>4296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63" table:style-name="ce3">
            <text:p>1663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968" table:style-name="ce3">
            <text:p>5968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69" table:style-name="ce3">
            <text:p>2469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61" table:style-name="ce3">
            <text:p>1961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37" table:style-name="ce3">
            <text:p>837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433" table:style-name="ce3">
            <text:p>1433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45" table:style-name="ce3">
            <text:p>845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24" table:style-name="ce3">
            <text:p>924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86" table:style-name="ce3">
            <text:p>2086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820" table:style-name="ce3">
            <text:p>1820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484" table:style-name="ce3">
            <text:p>1484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96" table:style-name="ce3">
            <text:p>896</text:p>
          </table:table-cell>
          <table:table-cell office:value-type="string" table:style-name="ce2">
            <text:p>may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200" table:style-name="ce3">
            <text:p>8200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870" table:style-name="ce3">
            <text:p>4870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617" table:style-name="ce3">
            <text:p>4617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435" table:style-name="ce3">
            <text:p>1435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132" table:style-name="ce3">
            <text:p>5132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084" table:style-name="ce3">
            <text:p>2084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593" table:style-name="ce3">
            <text:p>1593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37" table:style-name="ce3">
            <text:p>737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265" table:style-name="ce3">
            <text:p>1265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67" table:style-name="ce3">
            <text:p>767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864" table:style-name="ce3">
            <text:p>864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98" table:style-name="ce3">
            <text:p>1798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10" table:style-name="ce3">
            <text:p>1610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22" table:style-name="ce3">
            <text:p>1322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25" table:style-name="ce3">
            <text:p>825</text:p>
          </table:table-cell>
          <table:table-cell office:value-type="string" table:style-name="ce2">
            <text:p>jun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0094" table:style-name="ce3">
            <text:p>10094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736" table:style-name="ce3">
            <text:p>5736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763" table:style-name="ce3">
            <text:p>4763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21" table:style-name="ce3">
            <text:p>1621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5827" table:style-name="ce3">
            <text:p>5827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457" table:style-name="ce3">
            <text:p>2457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963" table:style-name="ce3">
            <text:p>1963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54" table:style-name="ce3">
            <text:p>854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466" table:style-name="ce3">
            <text:p>1466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68" table:style-name="ce3">
            <text:p>868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973" table:style-name="ce3">
            <text:p>973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382" table:style-name="ce3">
            <text:p>2382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912" table:style-name="ce3">
            <text:p>1912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542" table:style-name="ce3">
            <text:p>1542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1051" table:style-name="ce3">
            <text:p>1051</text:p>
          </table:table-cell>
          <table:table-cell office:value-type="string" table:style-name="ce2">
            <text:p>juli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8605" table:style-name="ce3">
            <text:p>8605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458" table:style-name="ce3">
            <text:p>5458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4407" table:style-name="ce3">
            <text:p>4407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625" table:style-name="ce3">
            <text:p>1625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6074" table:style-name="ce3">
            <text:p>6074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2146" table:style-name="ce3">
            <text:p>2146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796" table:style-name="ce3">
            <text:p>1796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70" table:style-name="ce3">
            <text:p>770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332" table:style-name="ce3">
            <text:p>1332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18" table:style-name="ce3">
            <text:p>718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869" table:style-name="ce3">
            <text:p>869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078" table:style-name="ce3">
            <text:p>2078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615" table:style-name="ce3">
            <text:p>1615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43" table:style-name="ce3">
            <text:p>1243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96" table:style-name="ce3">
            <text:p>896</text:p>
          </table:table-cell>
          <table:table-cell office:value-type="string" table:style-name="ce2">
            <text:p>agosto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537" table:style-name="ce3">
            <text:p>6537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174" table:style-name="ce3">
            <text:p>4174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997" table:style-name="ce3">
            <text:p>3997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1173" table:style-name="ce3">
            <text:p>1173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995" table:style-name="ce3">
            <text:p>3995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18" table:style-name="ce3">
            <text:p>1818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251" table:style-name="ce3">
            <text:p>1251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35" table:style-name="ce3">
            <text:p>635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42" table:style-name="ce3">
            <text:p>1042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10" table:style-name="ce3">
            <text:p>61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06" table:style-name="ce3">
            <text:p>706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07" table:style-name="ce3">
            <text:p>1707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429" table:style-name="ce3">
            <text:p>1429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65" table:style-name="ce3">
            <text:p>1065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620" table:style-name="ce3">
            <text:p>620</text:p>
          </table:table-cell>
          <table:table-cell office:value-type="string" table:style-name="ce2">
            <text:p>sept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379" table:style-name="ce3">
            <text:p>6379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3850" table:style-name="ce3">
            <text:p>385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698" table:style-name="ce3">
            <text:p>3698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835" table:style-name="ce3">
            <text:p>835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296" table:style-name="ce3">
            <text:p>3296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556" table:style-name="ce3">
            <text:p>1556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232" table:style-name="ce3">
            <text:p>1232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20" table:style-name="ce3">
            <text:p>520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45" table:style-name="ce3">
            <text:p>1045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92" table:style-name="ce3">
            <text:p>592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08" table:style-name="ce3">
            <text:p>608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28" table:style-name="ce3">
            <text:p>1628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148" table:style-name="ce3">
            <text:p>1148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978" table:style-name="ce3">
            <text:p>978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595" table:style-name="ce3">
            <text:p>595</text:p>
          </table:table-cell>
          <table:table-cell office:value-type="string" table:style-name="ce2">
            <text:p>octu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5539" table:style-name="ce3">
            <text:p>5539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3685" table:style-name="ce3">
            <text:p>3685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2371" table:style-name="ce3">
            <text:p>2371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777" table:style-name="ce3">
            <text:p>777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333" table:style-name="ce3">
            <text:p>3333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312" table:style-name="ce3">
            <text:p>1312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040" table:style-name="ce3">
            <text:p>1040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21" table:style-name="ce3">
            <text:p>521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738" table:style-name="ce3">
            <text:p>738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502" table:style-name="ce3">
            <text:p>502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486" table:style-name="ce3">
            <text:p>486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249" table:style-name="ce3">
            <text:p>1249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056" table:style-name="ce3">
            <text:p>1056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839" table:style-name="ce3">
            <text:p>839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529" table:style-name="ce3">
            <text:p>529</text:p>
          </table:table-cell>
          <table:table-cell office:value-type="string" table:style-name="ce2">
            <text:p>nov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4737" table:style-name="ce3">
            <text:p>4737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468" table:style-name="ce3">
            <text:p>4468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412" table:style-name="ce3">
            <text:p>3412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383" table:style-name="ce3">
            <text:p>3383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330" table:style-name="ce3">
            <text:p>1330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047" table:style-name="ce3">
            <text:p>1047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542" table:style-name="ce3">
            <text:p>542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831" table:style-name="ce3">
            <text:p>831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479" table:style-name="ce3">
            <text:p>479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563" table:style-name="ce3">
            <text:p>563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309" table:style-name="ce3">
            <text:p>1309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111" table:style-name="ce3">
            <text:p>1111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954" table:style-name="ce3">
            <text:p>954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652" table:style-name="ce3">
            <text:p>652</text:p>
          </table:table-cell>
          <table:table-cell office:value-type="string" table:style-name="ce2">
            <text:p>diciembre</text:p>
          </table:table-cell>
          <table:table-cell office:value-type="float" office:value="2025" table:style-name="ce2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466" table:style-name="ce3">
            <text:p>6466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6195" table:style-name="ce3">
            <text:p>6195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446" table:style-name="ce3">
            <text:p>3446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116" table:style-name="ce3">
            <text:p>4116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704" table:style-name="ce3">
            <text:p>1704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37" table:style-name="ce3">
            <text:p>1337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03" table:style-name="ce3">
            <text:p>803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89" table:style-name="ce3">
            <text:p>1189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35" table:style-name="ce3">
            <text:p>735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51" table:style-name="ce3">
            <text:p>751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48" table:style-name="ce3">
            <text:p>1648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327" table:style-name="ce3">
            <text:p>1327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318" table:style-name="ce3">
            <text:p>1318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49" table:style-name="ce3">
            <text:p>849</text:p>
          </table:table-cell>
          <table:table-cell office:value-type="string" table:style-name="ce2">
            <text:p>en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5458" table:style-name="ce3">
            <text:p>5458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5703" table:style-name="ce3">
            <text:p>5703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895" table:style-name="ce3">
            <text:p>3895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3968" table:style-name="ce3">
            <text:p>3968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77" table:style-name="ce3">
            <text:p>1877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340" table:style-name="ce3">
            <text:p>1340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745" table:style-name="ce3">
            <text:p>745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034" table:style-name="ce3">
            <text:p>1034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37" table:style-name="ce3">
            <text:p>637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623" table:style-name="ce3">
            <text:p>623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667" table:style-name="ce3">
            <text:p>1667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455" table:style-name="ce3">
            <text:p>1455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33" table:style-name="ce3">
            <text:p>1233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785" table:style-name="ce3">
            <text:p>785</text:p>
          </table:table-cell>
          <table:table-cell office:value-type="string" table:style-name="ce2">
            <text:p>febrer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917" table:style-name="ce3">
            <text:p>6917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ZONA ORIENTAL</text:p>
          </table:table-cell>
          <table:table-cell office:value-type="float" office:value="423" table:style-name="ce3">
            <text:p>423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5172" table:style-name="ce3">
            <text:p>5172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ARQUE DEL ESTE</text:p>
          </table:table-cell>
          <table:table-cell office:value-type="float" office:value="0" table:style-name="ce3">
            <text:p>0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128" table:style-name="ce3">
            <text:p>4128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890" table:style-name="ce3">
            <text:p>1890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1465" table:style-name="ce3">
            <text:p>1465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33" table:style-name="ce3">
            <text:p>633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105" table:style-name="ce3">
            <text:p>1105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34" table:style-name="ce3">
            <text:p>734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25" table:style-name="ce3">
            <text:p>725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60" table:style-name="ce3">
            <text:p>1760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487" table:style-name="ce3">
            <text:p>1487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46" table:style-name="ce3">
            <text:p>1246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761" table:style-name="ce3">
            <text:p>761</text:p>
          </table:table-cell>
          <table:table-cell office:value-type="string" table:style-name="ce2">
            <text:p>marzo<text:s/>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6365" table:style-name="ce3">
            <text:p>6365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1969" table:style-name="ce3">
            <text:p>1969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006" table:style-name="ce3">
            <text:p>4006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<text:s/></text:p>
          </table:table-cell>
          <table:table-cell office:value-type="float" office:value="1701" table:style-name="ce3">
            <text:p>1701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</text:p>
          </table:table-cell>
          <table:table-cell office:value-type="float" office:value="918" table:style-name="ce3">
            <text:p>918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688" table:style-name="ce3">
            <text:p>688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952" table:style-name="ce3">
            <text:p>952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719" table:style-name="ce3">
            <text:p>719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CRISTI</text:p>
          </table:table-cell>
          <table:table-cell office:value-type="float" office:value="753" table:style-name="ce3">
            <text:p>753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1732" table:style-name="ce3">
            <text:p>1732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412" table:style-name="ce3">
            <text:p>1412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203" table:style-name="ce3">
            <text:p>1203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830" table:style-name="ce3">
            <text:p>830</text:p>
          </table:table-cell>
          <table:table-cell office:value-type="string" table:style-name="ce2">
            <text:p>abril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4432" table:style-name="ce3">
            <text:p>4432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o Domingo Este</text:p>
          </table:table-cell>
          <table:table-cell office:value-type="float" office:value="4387" table:style-name="ce3">
            <text:p>4387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entro de los Heroes</text:p>
          </table:table-cell>
          <table:table-cell office:value-type="float" office:value="3577" table:style-name="ce3">
            <text:p>3577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351" table:style-name="ce3">
            <text:p>351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182" table:style-name="ce3">
            <text:p>4182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 de Macoris</text:p>
          </table:table-cell>
          <table:table-cell office:value-type="float" office:value="709" table:style-name="ce3">
            <text:p>709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 de Macoris</text:p>
          </table:table-cell>
          <table:table-cell office:value-type="float" office:value="2569" table:style-name="ce3">
            <text:p>2569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1055" table:style-name="ce3">
            <text:p>1055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text:s/></text:p>
          </table:table-cell>
          <table:table-cell office:value-type="float" office:value="1054" table:style-name="ce3">
            <text:p>1054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872" table:style-name="ce3">
            <text:p>872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 Cristi</text:p>
          </table:table-cell>
          <table:table-cell office:value-type="float" office:value="629" table:style-name="ce3">
            <text:p>629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2250" table:style-name="ce3">
            <text:p>2250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96" table:style-name="ce3">
            <text:p>96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301" table:style-name="ce3">
            <text:p>301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text:s/></text:p>
          </table:table-cell>
          <table:table-cell office:value-type="float" office:value="1137" table:style-name="ce3">
            <text:p>1137</text:p>
          </table:table-cell>
          <table:table-cell office:value-type="string" table:style-name="ce2">
            <text:p>may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1416" table:style-name="ce2">
            <text:p>1416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o Domingo Este</text:p>
          </table:table-cell>
          <table:table-cell office:value-type="float" office:value="2604" table:style-name="ce3">
            <text:p>2604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entro de los Heroes</text:p>
          </table:table-cell>
          <table:table-cell office:value-type="float" office:value="2267" table:style-name="ce3">
            <text:p>2267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o Domingo Oeste</text:p>
          </table:table-cell>
          <table:table-cell office:value-type="float" office:value="216" table:style-name="ce3">
            <text:p>216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 Sambil</text:p>
          </table:table-cell>
          <table:table-cell office:value-type="float" office:value="2" table:style-name="ce3">
            <text:p>2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109" table:style-name="ce3">
            <text:p>109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 de los Caballeros Centro</text:p>
          </table:table-cell>
          <table:table-cell office:value-type="float" office:value="207" table:style-name="ce3">
            <text:p>207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 de Macoris</text:p>
          </table:table-cell>
          <table:table-cell office:value-type="float" office:value="388" table:style-name="ce3">
            <text:p>388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 de Macoris</text:p>
          </table:table-cell>
          <table:table-cell office:value-type="float" office:value="473" table:style-name="ce3">
            <text:p>473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889" table:style-name="ce3">
            <text:p>889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text:s/></text:p>
          </table:table-cell>
          <table:table-cell office:value-type="float" office:value="1538" table:style-name="ce3">
            <text:p>1538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699" table:style-name="ce3">
            <text:p>699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 Cristi</text:p>
          </table:table-cell>
          <table:table-cell office:value-type="float" office:value="594" table:style-name="ce3">
            <text:p>594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844" table:style-name="ce3">
            <text:p>844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368" table:style-name="ce3">
            <text:p>368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339" table:style-name="ce3">
            <text:p>339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text:s/></text:p>
          </table:table-cell>
          <table:table-cell office:value-type="float" office:value="1495" table:style-name="ce3">
            <text:p>1495</text:p>
          </table:table-cell>
          <table:table-cell office:value-type="string" table:style-name="ce2">
            <text:p>jun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ede Central</text:p>
          </table:table-cell>
          <table:table-cell office:value-type="float" office:value="4635" table:style-name="ce6">
            <text:p>4635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o Domingo Este</text:p>
          </table:table-cell>
          <table:table-cell office:value-type="float" office:value="5895" table:style-name="ce6">
            <text:p>5895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. Sambil</text:p>
          </table:table-cell>
          <table:table-cell office:value-type="float" office:value="789" table:style-name="ce6">
            <text:p>789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entro de los Héroes</text:p>
          </table:table-cell>
          <table:table-cell office:value-type="float" office:value="3027" table:style-name="ce6">
            <text:p>3027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o Domingo Oeste<text:s text:c="2"/></text:p>
          </table:table-cell>
          <table:table-cell office:value-type="float" office:value="1395" table:style-name="ce6">
            <text:p>1395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o Domingo Norte</text:p>
          </table:table-cell>
          <table:table-cell office:value-type="float" office:value="793" table:style-name="ce6">
            <text:p>793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</text:p>
          </table:table-cell>
          <table:table-cell office:value-type="float" office:value="400" table:style-name="ce6">
            <text:p>400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tiago de los Caballeros Centro</text:p>
          </table:table-cell>
          <table:table-cell office:value-type="float" office:value="2287" table:style-name="ce6">
            <text:p>2287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Pedro de Macorís</text:p>
          </table:table-cell>
          <table:table-cell office:value-type="float" office:value="5" table:style-name="ce6">
            <text:p>5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San Francisco de Macorís</text:p>
          </table:table-cell>
          <table:table-cell office:value-type="float" office:value="971" table:style-name="ce6">
            <text:p>971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arahona</text:p>
          </table:table-cell>
          <table:table-cell office:value-type="float" office:value="424" table:style-name="ce6">
            <text:p>424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erto Plata</text:p>
          </table:table-cell>
          <table:table-cell office:value-type="float" office:value="1808" table:style-name="ce6">
            <text:p>1808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Nagua</text:p>
          </table:table-cell>
          <table:table-cell office:value-type="float" office:value="1004" table:style-name="ce6">
            <text:p>1004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Monte Cristi</text:p>
          </table:table-cell>
          <table:table-cell office:value-type="float" office:value="767" table:style-name="ce6">
            <text:p>767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La Vega</text:p>
          </table:table-cell>
          <table:table-cell office:value-type="float" office:value="0" table:style-name="ce6">
            <text:p>0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Higuey</text:p>
          </table:table-cell>
          <table:table-cell office:value-type="float" office:value="1528" table:style-name="ce6">
            <text:p>1528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Azua</text:p>
          </table:table-cell>
          <table:table-cell office:value-type="float" office:value="1064" table:style-name="ce6">
            <text:p>1064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Bonao</text:p>
          </table:table-cell>
          <table:table-cell office:value-type="float" office:value="29" table:style-name="ce6">
            <text:p>29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Punto GOB. San Cristobal</text:p>
          </table:table-cell>
          <table:table-cell office:value-type="float" office:value="901" table:style-name="ce6">
            <text:p>901</text:p>
          </table:table-cell>
          <table:table-cell office:value-type="string" table:style-name="ce2">
            <text:p>julio</text:p>
          </table:table-cell>
          <table:table-cell office:value-type="float" office:value="2026" table:style-name="ce2">
            <text:p>2026</text:p>
          </table:table-cell>
          <table:table-cell table:number-columns-repeated="16380"/>
        </table:table-row>
        <table:table-row table:number-rows-repeated="10471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webdeveloper</meta:initial-creator>
    <dc:creator>Estevez Monika</dc:creator>
    <meta:creation-date>2017-10-06T14:50:53Z</meta:creation-date>
    <dc:date>2026-08-12T14:12:51Z</dc:date>
  </office:meta>
</office:document-meta>
</file>