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2" style:family="table-cell" style:parent-style-name="Default" style:data-style-name="N1">
      <style:table-cell-properties style:vertical-align="automatic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style:vertical-align="automatic" fo:wrap-option="wrap" style:cell-protect="none" style:repeat-content="false"/>
      <style:paragraph-properties fo:text-align="start" fo:margin-left="0cm"/>
    </style:style>
    <style:style style:name="ce4" style:family="table-cell" style:parent-style-name="Default" style:data-style-name="N30">
      <style:table-cell-properties style:vertical-align="automatic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6" style:family="table-cell" style:parent-style-name="Default" style:data-style-name="N30">
      <style:table-cell-properties style:vertical-align="automatic" fo:wrap-option="wrap" style:repeat-content="false"/>
      <style:paragraph-properties fo:text-align="start" fo:margin-left="0cm"/>
    </style:style>
    <style:style style:name="ce7" style:family="table-cell" style:parent-style-name="Default" style:data-style-name="N3">
      <style:table-cell-properties style:vertical-align="automatic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o1" style:family="table-column">
      <style:table-column-properties fo:break-before="auto" style:column-width="4.7625cm"/>
    </style:style>
    <style:style style:name="co2" style:family="table-column">
      <style:table-column-properties fo:break-before="auto" style:column-width="7.43479166666667cm" style:use-optimal-column-width="true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7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ulados" table:style-name="ta1">
        <table:table-column table:style-name="co1" table:default-cell-style-name="ce1"/>
        <table:table-column table:style-name="co2" table:default-cell-style-name="ce2"/>
        <table:table-column table:style-name="co3" table:number-columns-repeated="16382" table:default-cell-style-name="ce1"/>
        <table:table-row table:style-name="ro1">
          <table:table-cell office:value-type="string" table:style-name="ce1">
            <text:p>Consulado</text:p>
          </table:table-cell>
          <table:table-cell office:value-type="string" table:style-name="ce2">
            <text:p>Cantidad_Pasaportes_Emitidos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Ano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VALENCIA</text:p>
          </table:table-cell>
          <table:table-cell office:value-type="float" office:value="132" table:style-name="ce4">
            <text:p>132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27" table:style-name="ce4">
            <text:p>327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BOSTON</text:p>
          </table:table-cell>
          <table:table-cell office:value-type="float" office:value="682" table:style-name="ce6">
            <text:p>682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AMA</text:p>
          </table:table-cell>
          <table:table-cell office:value-type="float" office:value="253" table:style-name="ce6">
            <text:p>253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ST. MARTEEN</text:p>
          </table:table-cell>
          <table:table-cell office:value-type="float" office:value="27" table:style-name="ce6">
            <text:p>27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HAMBURGO</text:p>
          </table:table-cell>
          <table:table-cell office:value-type="float" office:value="84" table:style-name="ce6">
            <text:p>84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MADRID</text:p>
          </table:table-cell>
          <table:table-cell office:value-type="float" office:value="538" table:style-name="ce6">
            <text:p>538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GENOVA</text:p>
          </table:table-cell>
          <table:table-cell office:value-type="float" office:value="97" table:style-name="ce6">
            <text:p>97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MIAMI</text:p>
          </table:table-cell>
          <table:table-cell office:value-type="float" office:value="379" table:style-name="ce6">
            <text:p>379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MILANO</text:p>
          </table:table-cell>
          <table:table-cell office:value-type="float" office:value="208" table:style-name="ce6">
            <text:p>208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UERTO RICO</text:p>
          </table:table-cell>
          <table:table-cell office:value-type="float" office:value="0" table:style-name="ce6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ZURICH</text:p>
          </table:table-cell>
          <table:table-cell office:value-type="float" office:value="67" table:style-name="ce6">
            <text:p>67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NEW YORK</text:p>
          </table:table-cell>
          <table:table-cell office:value-type="float" office:value="2702" table:style-name="ce6">
            <text:p>2702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ROMA</text:p>
          </table:table-cell>
          <table:table-cell office:value-type="float" office:value="155" table:style-name="ce6">
            <text:p>155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VALENCIA</text:p>
          </table:table-cell>
          <table:table-cell office:value-type="float" office:value="169" table:style-name="ce4">
            <text:p>169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82" table:style-name="ce4">
            <text:p>282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BOSTON</text:p>
          </table:table-cell>
          <table:table-cell office:value-type="float" office:value="471" table:style-name="ce6">
            <text:p>471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AMA</text:p>
          </table:table-cell>
          <table:table-cell office:value-type="float" office:value="195" table:style-name="ce6">
            <text:p>195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ST. MARTEEN</text:p>
          </table:table-cell>
          <table:table-cell office:value-type="float" office:value="27" table:style-name="ce6">
            <text:p>27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HAMBURGO</text:p>
          </table:table-cell>
          <table:table-cell office:value-type="float" office:value="109" table:style-name="ce6">
            <text:p>109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MADRID</text:p>
          </table:table-cell>
          <table:table-cell office:value-type="float" office:value="497" table:style-name="ce6">
            <text:p>497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GENOVA</text:p>
          </table:table-cell>
          <table:table-cell office:value-type="float" office:value="64" table:style-name="ce6">
            <text:p>64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MIAMI</text:p>
          </table:table-cell>
          <table:table-cell office:value-type="float" office:value="412" table:style-name="ce6">
            <text:p>412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MILANO</text:p>
          </table:table-cell>
          <table:table-cell office:value-type="float" office:value="130" table:style-name="ce6">
            <text:p>130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UERTO RICO</text:p>
          </table:table-cell>
          <table:table-cell office:value-type="float" office:value="0" table:style-name="ce6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ZURICH</text:p>
          </table:table-cell>
          <table:table-cell office:value-type="float" office:value="36" table:style-name="ce6">
            <text:p>36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NEW YORK</text:p>
          </table:table-cell>
          <table:table-cell office:value-type="float" office:value="2778" table:style-name="ce6">
            <text:p>2778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ROMA</text:p>
          </table:table-cell>
          <table:table-cell office:value-type="float" office:value="150" table:style-name="ce6">
            <text:p>150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VALENCIA</text:p>
          </table:table-cell>
          <table:table-cell office:value-type="float" office:value="79" table:style-name="ce4">
            <text:p>79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138" table:style-name="ce4">
            <text:p>138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BOSTON</text:p>
          </table:table-cell>
          <table:table-cell office:value-type="float" office:value="394" table:style-name="ce4">
            <text:p>394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AMA</text:p>
          </table:table-cell>
          <table:table-cell office:value-type="float" office:value="123" table:style-name="ce4">
            <text:p>123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ST. MARTEEN</text:p>
          </table:table-cell>
          <table:table-cell office:value-type="float" office:value="13" table:style-name="ce4">
            <text:p>13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HAMBURGO</text:p>
          </table:table-cell>
          <table:table-cell office:value-type="float" office:value="99" table:style-name="ce4">
            <text:p>99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MADRID</text:p>
          </table:table-cell>
          <table:table-cell office:value-type="float" office:value="376" table:style-name="ce4">
            <text:p>376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GENOVA</text:p>
          </table:table-cell>
          <table:table-cell office:value-type="float" office:value="70" table:style-name="ce4">
            <text:p>70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MIAMI</text:p>
          </table:table-cell>
          <table:table-cell office:value-type="float" office:value="520" table:style-name="ce4">
            <text:p>520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MILANO</text:p>
          </table:table-cell>
          <table:table-cell office:value-type="float" office:value="110" table:style-name="ce4">
            <text:p>110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UERTO RICO</text:p>
          </table:table-cell>
          <table:table-cell office:value-type="float" office:value="104" table:style-name="ce4">
            <text:p>104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ZURICH</text:p>
          </table:table-cell>
          <table:table-cell office:value-type="float" office:value="34" table:style-name="ce4">
            <text:p>34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NEW YORK</text:p>
          </table:table-cell>
          <table:table-cell office:value-type="float" office:value="2716" table:style-name="ce4">
            <text:p>2716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ROMA</text:p>
          </table:table-cell>
          <table:table-cell office:value-type="float" office:value="36" table:style-name="ce4">
            <text:p>36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00" table:style-name="ce4">
            <text:p>100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01" table:style-name="ce4">
            <text:p>301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404" table:style-name="ce4">
            <text:p>404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250" table:style-name="ce4">
            <text:p>250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0" table:style-name="ce4">
            <text:p>0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98" table:style-name="ce4">
            <text:p>98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29" table:style-name="ce4">
            <text:p>529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57" table:style-name="ce4">
            <text:p>57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09" table:style-name="ce4">
            <text:p>309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83" table:style-name="ce4">
            <text:p>183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93" table:style-name="ce4">
            <text:p>593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24" table:style-name="ce4">
            <text:p>24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681" table:style-name="ce4">
            <text:p>2681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07" table:style-name="ce4">
            <text:p>107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19" table:style-name="ce4">
            <text:p>119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63" table:style-name="ce4">
            <text:p>263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504" table:style-name="ce4">
            <text:p>504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228" table:style-name="ce4">
            <text:p>228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0" table:style-name="ce4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64" table:style-name="ce4">
            <text:p>64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47" table:style-name="ce4">
            <text:p>447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70" table:style-name="ce4">
            <text:p>70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490" table:style-name="ce4">
            <text:p>490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72" table:style-name="ce4">
            <text:p>172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96" table:style-name="ce4">
            <text:p>496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45" table:style-name="ce4">
            <text:p>45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105" table:style-name="ce4">
            <text:p>3105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90" table:style-name="ce4">
            <text:p>90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57" table:style-name="ce4">
            <text:p>57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78" table:style-name="ce4">
            <text:p>278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667" table:style-name="ce4">
            <text:p>667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244" table:style-name="ce4">
            <text:p>244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110" table:style-name="ce4">
            <text:p>110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70" table:style-name="ce4">
            <text:p>170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13" table:style-name="ce4">
            <text:p>513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61" table:style-name="ce4">
            <text:p>61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673" table:style-name="ce4">
            <text:p>673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82" table:style-name="ce4">
            <text:p>182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91" table:style-name="ce4">
            <text:p>491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59" table:style-name="ce4">
            <text:p>59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971" table:style-name="ce4">
            <text:p>3971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85" table:style-name="ce4">
            <text:p>85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3">
            <text:p>VALENCIA</text:p>
          </table:table-cell>
          <table:table-cell office:value-type="float" office:value="138" table:style-name="ce4">
            <text:p>138</text:p>
          </table:table-cell>
          <table:table-cell office:value-type="string" table:style-name="ce1">
            <text:p>abril<text:s/>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41" table:style-name="ce4">
            <text:p>241</text:p>
          </table:table-cell>
          <table:table-cell office:value-type="string" table:style-name="ce1">
            <text:p>abril<text:s/>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BOSTON</text:p>
          </table:table-cell>
          <table:table-cell office:value-type="float" office:value="612" table:style-name="ce4">
            <text:p>612</text:p>
          </table:table-cell>
          <table:table-cell office:value-type="string" table:style-name="ce1">
            <text:p>abril<text:s/>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AMA</text:p>
          </table:table-cell>
          <table:table-cell office:value-type="float" office:value="234" table:style-name="ce4">
            <text:p>234</text:p>
          </table:table-cell>
          <table:table-cell office:value-type="string" table:style-name="ce1">
            <text:p>abril<text:s/>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ST. MARTEEN</text:p>
          </table:table-cell>
          <table:table-cell office:value-type="float" office:value="57" table:style-name="ce4">
            <text:p>57</text:p>
          </table:table-cell>
          <table:table-cell office:value-type="string" table:style-name="ce1">
            <text:p>abril<text:s/>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HAMBURGO</text:p>
          </table:table-cell>
          <table:table-cell office:value-type="float" office:value="112" table:style-name="ce4">
            <text:p>112</text:p>
          </table:table-cell>
          <table:table-cell office:value-type="string" table:style-name="ce1">
            <text:p>abril<text:s/>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MADRID</text:p>
          </table:table-cell>
          <table:table-cell office:value-type="float" office:value="505" table:style-name="ce4">
            <text:p>505</text:p>
          </table:table-cell>
          <table:table-cell office:value-type="string" table:style-name="ce1">
            <text:p>abril<text:s/>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GENOVA</text:p>
          </table:table-cell>
          <table:table-cell office:value-type="float" office:value="44" table:style-name="ce4">
            <text:p>44</text:p>
          </table:table-cell>
          <table:table-cell office:value-type="string" table:style-name="ce1">
            <text:p>abril<text:s/>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MIAMI</text:p>
          </table:table-cell>
          <table:table-cell office:value-type="float" office:value="693" table:style-name="ce4">
            <text:p>693</text:p>
          </table:table-cell>
          <table:table-cell office:value-type="string" table:style-name="ce1">
            <text:p>abril<text:s/>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MILANO</text:p>
          </table:table-cell>
          <table:table-cell office:value-type="float" office:value="144" table:style-name="ce4">
            <text:p>144</text:p>
          </table:table-cell>
          <table:table-cell office:value-type="string" table:style-name="ce1">
            <text:p>abril<text:s/>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UERTO RICO</text:p>
          </table:table-cell>
          <table:table-cell office:value-type="float" office:value="461" table:style-name="ce4">
            <text:p>461</text:p>
          </table:table-cell>
          <table:table-cell office:value-type="string" table:style-name="ce1">
            <text:p>abril<text:s/>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ZURICH</text:p>
          </table:table-cell>
          <table:table-cell office:value-type="float" office:value="35" table:style-name="ce4">
            <text:p>35</text:p>
          </table:table-cell>
          <table:table-cell office:value-type="string" table:style-name="ce1">
            <text:p>abril<text:s/>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NEW YORK</text:p>
          </table:table-cell>
          <table:table-cell office:value-type="float" office:value="4658" table:style-name="ce4">
            <text:p>4658</text:p>
          </table:table-cell>
          <table:table-cell office:value-type="string" table:style-name="ce1">
            <text:p>abril<text:s/>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ROMA</text:p>
          </table:table-cell>
          <table:table-cell office:value-type="float" office:value="67" table:style-name="ce4">
            <text:p>67</text:p>
          </table:table-cell>
          <table:table-cell office:value-type="string" table:style-name="ce1">
            <text:p>abril<text:s/>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99" table:style-name="ce4">
            <text:p>99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47" table:style-name="ce4">
            <text:p>247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681" table:style-name="ce4">
            <text:p>681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225" table:style-name="ce4">
            <text:p>225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44" table:style-name="ce4">
            <text:p>44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58" table:style-name="ce4">
            <text:p>58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28" table:style-name="ce4">
            <text:p>528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53" table:style-name="ce4">
            <text:p>53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709" table:style-name="ce4">
            <text:p>709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64" table:style-name="ce4">
            <text:p>164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47" table:style-name="ce4">
            <text:p>447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61" table:style-name="ce4">
            <text:p>61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858" table:style-name="ce4">
            <text:p>3858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78" table:style-name="ce4">
            <text:p>78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48" table:style-name="ce4">
            <text:p>148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67" table:style-name="ce4">
            <text:p>267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553" table:style-name="ce4">
            <text:p>553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206" table:style-name="ce4">
            <text:p>206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55" table:style-name="ce4">
            <text:p>55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53" table:style-name="ce4">
            <text:p>153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03" table:style-name="ce4">
            <text:p>503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66" table:style-name="ce4">
            <text:p>66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507" table:style-name="ce4">
            <text:p>507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60" table:style-name="ce4">
            <text:p>160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17" table:style-name="ce4">
            <text:p>417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58" table:style-name="ce4">
            <text:p>58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030" table:style-name="ce4">
            <text:p>4030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65" table:style-name="ce4">
            <text:p>65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51" table:style-name="ce4">
            <text:p>151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47" table:style-name="ce4">
            <text:p>247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566" table:style-name="ce4">
            <text:p>566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90" table:style-name="ce4">
            <text:p>90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40" table:style-name="ce4">
            <text:p>40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17" table:style-name="ce4">
            <text:p>117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29" table:style-name="ce4">
            <text:p>529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71" table:style-name="ce4">
            <text:p>71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518" table:style-name="ce4">
            <text:p>518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61" table:style-name="ce4">
            <text:p>161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83" table:style-name="ce4">
            <text:p>383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44" table:style-name="ce4">
            <text:p>44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476" table:style-name="ce4">
            <text:p>3476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40" table:style-name="ce4">
            <text:p>40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28" table:style-name="ce4">
            <text:p>128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17" table:style-name="ce4">
            <text:p>217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476" table:style-name="ce4">
            <text:p>476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275" table:style-name="ce4">
            <text:p>275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40" table:style-name="ce4">
            <text:p>40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06" table:style-name="ce4">
            <text:p>106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13" table:style-name="ce4">
            <text:p>513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61" table:style-name="ce4">
            <text:p>61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452" table:style-name="ce4">
            <text:p>452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65" table:style-name="ce4">
            <text:p>165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14" table:style-name="ce4">
            <text:p>414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43" table:style-name="ce4">
            <text:p>43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963" table:style-name="ce4">
            <text:p>2963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10" table:style-name="ce4">
            <text:p>110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string" table:style-name="ce4">
            <text:p>94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string" table:style-name="ce4">
            <text:p>225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string" table:style-name="ce4">
            <text:p>412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string" table:style-name="ce4">
            <text:p>244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string" table:style-name="ce4">
            <text:p>33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string" table:style-name="ce4">
            <text:p>108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string" table:style-name="ce4">
            <text:p>498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string" table:style-name="ce4">
            <text:p>63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string" table:style-name="ce4">
            <text:p>388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string" table:style-name="ce4">
            <text:p>176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string" table:style-name="ce4">
            <text:p>370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string" table:style-name="ce4">
            <text:p>38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string" table:style-name="ce4">
            <text:p>2447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string" table:style-name="ce4">
            <text:p>89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string" table:style-name="ce4">
            <text:p>114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string" table:style-name="ce4">
            <text:p>270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string" table:style-name="ce4">
            <text:p>483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string" table:style-name="ce4">
            <text:p>220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string" table:style-name="ce4">
            <text:p>47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string" table:style-name="ce4">
            <text:p>86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string" table:style-name="ce4">
            <text:p>527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string" table:style-name="ce4">
            <text:p>93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string" table:style-name="ce4">
            <text:p>495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string" table:style-name="ce4">
            <text:p>192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string" table:style-name="ce4">
            <text:p>411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string" table:style-name="ce4">
            <text:p>72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string" table:style-name="ce4">
            <text:p>2920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string" table:style-name="ce4">
            <text:p>123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 (CANADA)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34" table:style-name="ce4">
            <text:p>134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67" table:style-name="ce4">
            <text:p>267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438" table:style-name="ce4">
            <text:p>438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á</text:p>
          </table:table-cell>
          <table:table-cell office:value-type="float" office:value="215" table:style-name="ce4">
            <text:p>215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47" table:style-name="ce4">
            <text:p>47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77" table:style-name="ce4">
            <text:p>77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02" table:style-name="ce4">
            <text:p>502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énova</text:p>
          </table:table-cell>
          <table:table-cell office:value-type="float" office:value="95" table:style-name="ce4">
            <text:p>95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408" table:style-name="ce4">
            <text:p>408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82" table:style-name="ce4">
            <text:p>182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18" table:style-name="ce4">
            <text:p>318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úrich</text:p>
          </table:table-cell>
          <table:table-cell office:value-type="float" office:value="43" table:style-name="ce4">
            <text:p>43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488" table:style-name="ce4">
            <text:p>2488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18" table:style-name="ce4">
            <text:p>118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 (Canadá)</text:p>
          </table:table-cell>
          <table:table-cell office:value-type="float" office:value="35" table:style-name="ce2">
            <text:p>35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8" table:style-name="ce2">
            <text:p>28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9" table:style-name="ce2">
            <text:p>9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91" table:style-name="ce2">
            <text:p>91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188" table:style-name="ce2">
            <text:p>188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332" table:style-name="ce2">
            <text:p>332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á</text:p>
          </table:table-cell>
          <table:table-cell office:value-type="float" office:value="110" table:style-name="ce2">
            <text:p>110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21" table:style-name="ce2">
            <text:p>21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60" table:style-name="ce2">
            <text:p>60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336" table:style-name="ce2">
            <text:p>336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énova</text:p>
          </table:table-cell>
          <table:table-cell office:value-type="float" office:value="56" table:style-name="ce2">
            <text:p>56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15" table:style-name="ce2">
            <text:p>315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25" table:style-name="ce2">
            <text:p>125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28" table:style-name="ce2">
            <text:p>328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úrich</text:p>
          </table:table-cell>
          <table:table-cell office:value-type="float" office:value="24" table:style-name="ce2">
            <text:p>24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362" table:style-name="ce2">
            <text:p>2362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98" table:style-name="ce2">
            <text:p>98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 (Canadá)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125" table:style-name="ce2">
            <text:p>125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21" table:style-name="ce2">
            <text:p>21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01" table:style-name="ce2">
            <text:p>101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93" table:style-name="ce2">
            <text:p>293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473" table:style-name="ce2">
            <text:p>473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á</text:p>
          </table:table-cell>
          <table:table-cell office:value-type="float" office:value="196" table:style-name="ce2">
            <text:p>196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09" table:style-name="ce2">
            <text:p>109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29" table:style-name="ce2">
            <text:p>529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énova</text:p>
          </table:table-cell>
          <table:table-cell office:value-type="float" office:value="58" table:style-name="ce2">
            <text:p>58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96" table:style-name="ce2">
            <text:p>396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87" table:style-name="ce2">
            <text:p>187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290" table:style-name="ce2">
            <text:p>290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51" table:style-name="ce2">
            <text:p>51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817" table:style-name="ce2">
            <text:p>2817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28" table:style-name="ce2">
            <text:p>28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1" table:style-name="ce2">
            <text:p>21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93" table:style-name="ce2">
            <text:p>93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29" table:style-name="ce7">
            <text:p>129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73" table:style-name="ce7">
            <text:p>273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524" table:style-name="ce7">
            <text:p>524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á</text:p>
          </table:table-cell>
          <table:table-cell office:value-type="float" office:value="178" table:style-name="ce7">
            <text:p>178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35" table:style-name="ce7">
            <text:p>35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94" table:style-name="ce7">
            <text:p>94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03" table:style-name="ce7">
            <text:p>503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énova</text:p>
          </table:table-cell>
          <table:table-cell office:value-type="float" office:value="69" table:style-name="ce7">
            <text:p>69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420" table:style-name="ce7">
            <text:p>420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04" table:style-name="ce7">
            <text:p>204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32" table:style-name="ce7">
            <text:p>332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62" table:style-name="ce7">
            <text:p>62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281" table:style-name="ce1">
            <text:p>3281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22" table:style-name="ce7">
            <text:p>22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42" table:style-name="ce7">
            <text:p>42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04" table:style-name="ce7">
            <text:p>204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0" table:style-name="ce7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13" table:style-name="ce7">
            <text:p>13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79" table:style-name="ce7">
            <text:p>79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48" table:style-name="ce8">
            <text:p>148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30" table:style-name="ce8">
            <text:p>230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777" table:style-name="ce8">
            <text:p>777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á</text:p>
          </table:table-cell>
          <table:table-cell office:value-type="float" office:value="219" table:style-name="ce8">
            <text:p>219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58" table:style-name="ce8">
            <text:p>58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07" table:style-name="ce8">
            <text:p>107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33" table:style-name="ce8">
            <text:p>533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énova</text:p>
          </table:table-cell>
          <table:table-cell office:value-type="float" office:value="87" table:style-name="ce8">
            <text:p>87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626" table:style-name="ce8">
            <text:p>626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94" table:style-name="ce8">
            <text:p>194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33" table:style-name="ce8">
            <text:p>333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64" table:style-name="ce8">
            <text:p>64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985" table:style-name="ce8">
            <text:p>4985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34" table:style-name="ce8">
            <text:p>34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30" table:style-name="ce8">
            <text:p>30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15" table:style-name="ce8">
            <text:p>15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0" table:style-name="ce8">
            <text:p>0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4" table:style-name="ce8">
            <text:p>34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68" table:style-name="ce8">
            <text:p>68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40" table:style-name="ce8">
            <text:p>140</text:p>
          </table:table-cell>
          <table:table-cell office:value-type="string" table:style-name="ce1">
            <text:p>abril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34" table:style-name="ce8">
            <text:p>234</text:p>
          </table:table-cell>
          <table:table-cell office:value-type="string" table:style-name="ce1">
            <text:p>abril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617" table:style-name="ce8">
            <text:p>617</text:p>
          </table:table-cell>
          <table:table-cell office:value-type="string" table:style-name="ce1">
            <text:p>abril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á</text:p>
          </table:table-cell>
          <table:table-cell office:value-type="float" office:value="205" table:style-name="ce8">
            <text:p>205</text:p>
          </table:table-cell>
          <table:table-cell office:value-type="string" table:style-name="ce1">
            <text:p>abril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39" table:style-name="ce8">
            <text:p>39</text:p>
          </table:table-cell>
          <table:table-cell office:value-type="string" table:style-name="ce1">
            <text:p>abril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69" table:style-name="ce8">
            <text:p>69</text:p>
          </table:table-cell>
          <table:table-cell office:value-type="string" table:style-name="ce1">
            <text:p>abril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69" table:style-name="ce8">
            <text:p>469</text:p>
          </table:table-cell>
          <table:table-cell office:value-type="string" table:style-name="ce1">
            <text:p>abril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énova</text:p>
          </table:table-cell>
          <table:table-cell office:value-type="float" office:value="67" table:style-name="ce8">
            <text:p>67</text:p>
          </table:table-cell>
          <table:table-cell office:value-type="string" table:style-name="ce1">
            <text:p>abril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632" table:style-name="ce8">
            <text:p>632</text:p>
          </table:table-cell>
          <table:table-cell office:value-type="string" table:style-name="ce1">
            <text:p>abril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55" table:style-name="ce8">
            <text:p>155</text:p>
          </table:table-cell>
          <table:table-cell office:value-type="string" table:style-name="ce1">
            <text:p>abril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51" table:style-name="ce8">
            <text:p>351</text:p>
          </table:table-cell>
          <table:table-cell office:value-type="string" table:style-name="ce1">
            <text:p>abril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35" table:style-name="ce8">
            <text:p>35</text:p>
          </table:table-cell>
          <table:table-cell office:value-type="string" table:style-name="ce1">
            <text:p>abril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981" table:style-name="ce8">
            <text:p>3981</text:p>
          </table:table-cell>
          <table:table-cell office:value-type="string" table:style-name="ce1">
            <text:p>abril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23" table:style-name="ce8">
            <text:p>23</text:p>
          </table:table-cell>
          <table:table-cell office:value-type="string" table:style-name="ce1">
            <text:p>abril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13" table:style-name="ce8">
            <text:p>13</text:p>
          </table:table-cell>
          <table:table-cell office:value-type="string" table:style-name="ce1">
            <text:p>abril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3" table:style-name="ce8">
            <text:p>23</text:p>
          </table:table-cell>
          <table:table-cell office:value-type="string" table:style-name="ce1">
            <text:p>abril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0" table:style-name="ce8">
            <text:p>20</text:p>
          </table:table-cell>
          <table:table-cell office:value-type="string" table:style-name="ce1">
            <text:p>abril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6" table:style-name="ce8">
            <text:p>36</text:p>
          </table:table-cell>
          <table:table-cell office:value-type="string" table:style-name="ce1">
            <text:p>abril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86" table:style-name="ce8">
            <text:p>86</text:p>
          </table:table-cell>
          <table:table-cell office:value-type="string" table:style-name="ce1">
            <text:p>abril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51" table:style-name="ce8">
            <text:p>151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58" table:style-name="ce8">
            <text:p>258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509" table:style-name="ce8">
            <text:p>509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á</text:p>
          </table:table-cell>
          <table:table-cell office:value-type="float" office:value="259" table:style-name="ce8">
            <text:p>259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62" table:style-name="ce8">
            <text:p>62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09" table:style-name="ce8">
            <text:p>109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48" table:style-name="ce8">
            <text:p>548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énova</text:p>
          </table:table-cell>
          <table:table-cell office:value-type="float" office:value="109" table:style-name="ce8">
            <text:p>109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662" table:style-name="ce8">
            <text:p>662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23" table:style-name="ce8">
            <text:p>223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12" table:style-name="ce8">
            <text:p>412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56" table:style-name="ce8">
            <text:p>56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240" table:style-name="ce8">
            <text:p>4240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40" table:style-name="ce8">
            <text:p>40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30" table:style-name="ce8">
            <text:p>30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1" table:style-name="ce8">
            <text:p>21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15" table:style-name="ce8">
            <text:p>15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3" table:style-name="ce8">
            <text:p>33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84" table:style-name="ce8">
            <text:p>84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16" table:style-name="ce8">
            <text:p>116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196" table:style-name="ce8">
            <text:p>196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506" table:style-name="ce8">
            <text:p>506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á</text:p>
          </table:table-cell>
          <table:table-cell office:value-type="float" office:value="235" table:style-name="ce8">
            <text:p>235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46" table:style-name="ce8">
            <text:p>46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19" table:style-name="ce8">
            <text:p>119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55" table:style-name="ce8">
            <text:p>555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énova</text:p>
          </table:table-cell>
          <table:table-cell office:value-type="float" office:value="54" table:style-name="ce8">
            <text:p>54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507" table:style-name="ce8">
            <text:p>507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49" table:style-name="ce8">
            <text:p>149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43" table:style-name="ce8">
            <text:p>443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51" table:style-name="ce8">
            <text:p>51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392" table:style-name="ce8">
            <text:p>3392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29" table:style-name="ce8">
            <text:p>29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3" table:style-name="ce8">
            <text:p>3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7" table:style-name="ce8">
            <text:p>7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0" table:style-name="ce8">
            <text:p>0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27" table:style-name="ce8">
            <text:p>27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88" table:style-name="ce8">
            <text:p>88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44" table:style-name="ce8">
            <text:p>144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83" table:style-name="ce8">
            <text:p>283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487" table:style-name="ce8">
            <text:p>487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á</text:p>
          </table:table-cell>
          <table:table-cell office:value-type="float" office:value="257" table:style-name="ce8">
            <text:p>257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19" table:style-name="ce8">
            <text:p>19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76" table:style-name="ce8">
            <text:p>76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55" table:style-name="ce8">
            <text:p>555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énova</text:p>
          </table:table-cell>
          <table:table-cell office:value-type="float" office:value="77" table:style-name="ce8">
            <text:p>77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544" table:style-name="ce8">
            <text:p>544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55" table:style-name="ce8">
            <text:p>155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69" table:style-name="ce8">
            <text:p>369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54" table:style-name="ce8">
            <text:p>54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818" table:style-name="ce8">
            <text:p>2818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44" table:style-name="ce8">
            <text:p>44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8">
            <text:p>0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0" table:style-name="ce8">
            <text:p>0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41" table:style-name="ce8">
            <text:p>41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4" table:style-name="ce8">
            <text:p>34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45" table:style-name="ce8">
            <text:p>145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11" table:style-name="ce2">
            <text:p>111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33" table:style-name="ce2">
            <text:p>233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445" table:style-name="ce2">
            <text:p>445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205" table:style-name="ce2">
            <text:p>205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46" table:style-name="ce2">
            <text:p>46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21" table:style-name="ce2">
            <text:p>121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90" table:style-name="ce2">
            <text:p>490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65" table:style-name="ce2">
            <text:p>65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414" table:style-name="ce2">
            <text:p>414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19" table:style-name="ce2">
            <text:p>119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50" table:style-name="ce2">
            <text:p>350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67" table:style-name="ce2">
            <text:p>67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896" table:style-name="ce2">
            <text:p>2896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53" table:style-name="ce2">
            <text:p>53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2" table:style-name="ce2">
            <text:p>22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23" table:style-name="ce2">
            <text:p>23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35" table:style-name="ce2">
            <text:p>35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25" table:style-name="ce2">
            <text:p>125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43" table:style-name="ce2">
            <text:p>243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366" table:style-name="ce2">
            <text:p>366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203" table:style-name="ce2">
            <text:p>203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61" table:style-name="ce2">
            <text:p>61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93" table:style-name="ce2">
            <text:p>93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86" table:style-name="ce2">
            <text:p>586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72" table:style-name="ce2">
            <text:p>72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82" table:style-name="ce2">
            <text:p>282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71" table:style-name="ce2">
            <text:p>171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07" table:style-name="ce2">
            <text:p>307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825" table:style-name="ce2">
            <text:p>2825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21" table:style-name="ce2">
            <text:p>21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37" table:style-name="ce2">
            <text:p>37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5" table:style-name="ce2">
            <text:p>25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27" table:style-name="ce2">
            <text:p>27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53" table:style-name="ce2">
            <text:p>53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49" table:style-name="ce2">
            <text:p>149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105" table:style-name="ce2">
            <text:p>105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437" table:style-name="ce2">
            <text:p>437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222" table:style-name="ce2">
            <text:p>222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75" table:style-name="ce2">
            <text:p>75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53" table:style-name="ce2">
            <text:p>53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719" table:style-name="ce2">
            <text:p>719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882" table:style-name="ce2">
            <text:p>882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675" table:style-name="ce2">
            <text:p>675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53" table:style-name="ce2">
            <text:p>153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82" table:style-name="ce2">
            <text:p>382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59" table:style-name="ce2">
            <text:p>59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148" table:style-name="ce2">
            <text:p>3148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42" table:style-name="ce2">
            <text:p>42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9" table:style-name="ce2">
            <text:p>9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36" table:style-name="ce2">
            <text:p>36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11" table:style-name="ce2">
            <text:p>111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76" table:style-name="ce2">
            <text:p>176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47" table:style-name="ce2">
            <text:p>347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582" table:style-name="ce2">
            <text:p>582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90" table:style-name="ce2">
            <text:p>190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53" table:style-name="ce2">
            <text:p>53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98" table:style-name="ce2">
            <text:p>198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74" table:style-name="ce2">
            <text:p>574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70" table:style-name="ce2">
            <text:p>70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400" table:style-name="ce2">
            <text:p>400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51" table:style-name="ce2">
            <text:p>151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06" table:style-name="ce2">
            <text:p>406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213" table:style-name="ce2">
            <text:p>3213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39" table:style-name="ce2">
            <text:p>39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8" table:style-name="ce2">
            <text:p>28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4" table:style-name="ce2">
            <text:p>24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26" table:style-name="ce2">
            <text:p>26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97" table:style-name="ce2">
            <text:p>97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16" table:style-name="ce2">
            <text:p>116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49" table:style-name="ce2">
            <text:p>249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478" table:style-name="ce2">
            <text:p>478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23" table:style-name="ce2">
            <text:p>123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12" table:style-name="ce2">
            <text:p>112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393" table:style-name="ce2">
            <text:p>393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73" table:style-name="ce2">
            <text:p>73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440" table:style-name="ce2">
            <text:p>440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46" table:style-name="ce2">
            <text:p>146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75" table:style-name="ce2">
            <text:p>375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594" table:style-name="ce2">
            <text:p>2594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3" table:style-name="ce2">
            <text:p>23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87" table:style-name="ce2">
            <text:p>87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31" table:style-name="ce2">
            <text:p>31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25" table:style-name="ce2">
            <text:p>325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374" table:style-name="ce2">
            <text:p>374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235" table:style-name="ce2">
            <text:p>235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55" table:style-name="ce2">
            <text:p>55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82" table:style-name="ce2">
            <text:p>182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627" table:style-name="ce2">
            <text:p>627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08" table:style-name="ce2">
            <text:p>108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443" table:style-name="ce2">
            <text:p>443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01" table:style-name="ce2">
            <text:p>201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74" table:style-name="ce2">
            <text:p>374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772" table:style-name="ce2">
            <text:p>3772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31" table:style-name="ce2">
            <text:p>31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40" table:style-name="ce2">
            <text:p>40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19" table:style-name="ce2">
            <text:p>19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90" table:style-name="ce2">
            <text:p>90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41" table:style-name="ce2">
            <text:p>141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68" table:style-name="ce2">
            <text:p>268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484" table:style-name="ce2">
            <text:p>484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55" table:style-name="ce2">
            <text:p>155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61" table:style-name="ce2">
            <text:p>61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216" table:style-name="ce2">
            <text:p>216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51" table:style-name="ce2">
            <text:p>551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23" table:style-name="ce2">
            <text:p>23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445" table:style-name="ce2">
            <text:p>445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71" table:style-name="ce2">
            <text:p>171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38" table:style-name="ce2">
            <text:p>338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994" table:style-name="ce2">
            <text:p>3994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42" table:style-name="ce2">
            <text:p>42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17" table:style-name="ce2">
            <text:p>17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8" table:style-name="ce2">
            <text:p>38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90" table:style-name="ce2">
            <text:p>90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81" table:style-name="ce2">
            <text:p>81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568" table:style-name="ce2">
            <text:p>568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36" table:style-name="ce2">
            <text:p>36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60" table:style-name="ce2">
            <text:p>6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380" table:style-name="ce2">
            <text:p>38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11" table:style-name="ce2">
            <text:p>311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75" table:style-name="ce2">
            <text:p>75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179" table:style-name="ce2">
            <text:p>179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420" table:style-name="ce2">
            <text:p>242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19" table:style-name="ce2">
            <text:p>19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26" table:style-name="ce2">
            <text:p>26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50" table:style-name="ce2">
            <text:p>5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43" table:style-name="ce2">
            <text:p>43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53" table:style-name="ce2">
            <text:p>53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272" table:style-name="ce2">
            <text:p>272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26" table:style-name="ce2">
            <text:p>26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167" table:style-name="ce2">
            <text:p>167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23" table:style-name="ce2">
            <text:p>23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116" table:style-name="ce2">
            <text:p>116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123" table:style-name="ce2">
            <text:p>123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993" table:style-name="ce2">
            <text:p>993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17" table:style-name="ce2">
            <text:p>17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65" table:style-name="ce2">
            <text:p>65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27" table:style-name="ce2">
            <text:p>327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247" table:style-name="ce2">
            <text:p>247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81" table:style-name="ce2">
            <text:p>81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69" table:style-name="ce2">
            <text:p>469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56" table:style-name="ce2">
            <text:p>56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59" table:style-name="ce2">
            <text:p>259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84" table:style-name="ce2">
            <text:p>84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98" table:style-name="ce2">
            <text:p>498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567" table:style-name="ce2">
            <text:p>3567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35" table:style-name="ce2">
            <text:p>35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26" table:style-name="ce2">
            <text:p>26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2" table:style-name="ce2">
            <text:p>32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58" table:style-name="ce2">
            <text:p>58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62" table:style-name="ce2">
            <text:p>162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40" table:style-name="ce2">
            <text:p>240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377" table:style-name="ce2">
            <text:p>377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67" table:style-name="ce2">
            <text:p>67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659" table:style-name="ce2">
            <text:p>659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244" table:style-name="ce2">
            <text:p>244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416" table:style-name="ce2">
            <text:p>416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29" table:style-name="ce2">
            <text:p>229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33" table:style-name="ce2">
            <text:p>533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80" table:style-name="ce2">
            <text:p>80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837" table:style-name="ce2">
            <text:p>3837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38" table:style-name="ce2">
            <text:p>38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40" table:style-name="ce2">
            <text:p>40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17" table:style-name="ce2">
            <text:p>17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64" table:style-name="ce2">
            <text:p>64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41" table:style-name="ce2">
            <text:p>41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03" table:style-name="ce2">
            <text:p>103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69" table:style-name="ce2">
            <text:p>169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35" table:style-name="ce2">
            <text:p>235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463" table:style-name="ce2">
            <text:p>463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50" table:style-name="ce2">
            <text:p>50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27" table:style-name="ce2">
            <text:p>527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93" table:style-name="ce2">
            <text:p>193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481" table:style-name="ce2">
            <text:p>481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58" table:style-name="ce2">
            <text:p>258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672" table:style-name="ce2">
            <text:p>672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48" table:style-name="ce2">
            <text:p>48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113" table:style-name="ce2">
            <text:p>4113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36" table:style-name="ce2">
            <text:p>36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3" table:style-name="ce2">
            <text:p>23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43" table:style-name="ce2">
            <text:p>43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06" table:style-name="ce2">
            <text:p>106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55" table:style-name="ce2">
            <text:p>255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375" table:style-name="ce2">
            <text:p>375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31" table:style-name="ce2">
            <text:p>31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06" table:style-name="ce2">
            <text:p>106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587" table:style-name="ce2">
            <text:p>587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94" table:style-name="ce2">
            <text:p>194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75" table:style-name="ce2">
            <text:p>575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72" table:style-name="ce2">
            <text:p>72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619" table:style-name="ce2">
            <text:p>4619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36" table:style-name="ce2">
            <text:p>36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27" table:style-name="ce2">
            <text:p>27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6" table:style-name="ce2">
            <text:p>26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43" table:style-name="ce2">
            <text:p>43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77" table:style-name="ce2">
            <text:p>77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95" table:style-name="ce2">
            <text:p>295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700" table:style-name="ce2">
            <text:p>700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56" table:style-name="ce2">
            <text:p>56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76" table:style-name="ce2">
            <text:p>476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81" table:style-name="ce2">
            <text:p>81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803" table:style-name="ce2">
            <text:p>803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13" table:style-name="ce2">
            <text:p>213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625" table:style-name="ce2">
            <text:p>625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35" table:style-name="ce2">
            <text:p>35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600" table:style-name="ce2">
            <text:p>4600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37" table:style-name="ce2">
            <text:p>37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32" table:style-name="ce2">
            <text:p>32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5" table:style-name="ce2">
            <text:p>25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42" table:style-name="ce2">
            <text:p>42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33" table:style-name="ce2">
            <text:p>133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77" table:style-name="ce2">
            <text:p>277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536" table:style-name="ce2">
            <text:p>536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215" table:style-name="ce2">
            <text:p>215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36" table:style-name="ce2">
            <text:p>36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38" table:style-name="ce2">
            <text:p>538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71" table:style-name="ce2">
            <text:p>171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591" table:style-name="ce2">
            <text:p>591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41" table:style-name="ce2">
            <text:p>241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41" table:style-name="ce2">
            <text:p>441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50" table:style-name="ce2">
            <text:p>50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5299" table:style-name="ce2">
            <text:p>5299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34" table:style-name="ce2">
            <text:p>34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1" table:style-name="ce2">
            <text:p>21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8" table:style-name="ce2">
            <text:p>38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18" table:style-name="ce2">
            <text:p>118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13" table:style-name="ce2">
            <text:p>113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46" table:style-name="ce2">
            <text:p>246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161" table:style-name="ce2">
            <text:p>161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33" table:style-name="ce2">
            <text:p>133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38" table:style-name="ce2">
            <text:p>38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49" table:style-name="ce2">
            <text:p>449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44" table:style-name="ce2">
            <text:p>44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15" table:style-name="ce2">
            <text:p>215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35" table:style-name="ce2">
            <text:p>35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958" table:style-name="ce2">
            <text:p>4958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17" table:style-name="ce2">
            <text:p>17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05" table:style-name="ce2">
            <text:p>105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67" table:style-name="ce2">
            <text:p>267</text:p>
          </table:table-cell>
          <table:table-cell office:value-type="string" table:style-name="ce1">
            <text:p>ener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700" table:style-name="ce2">
            <text:p>700</text:p>
          </table:table-cell>
          <table:table-cell office:value-type="string" table:style-name="ce1">
            <text:p>ener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05" table:style-name="ce2">
            <text:p>105</text:p>
          </table:table-cell>
          <table:table-cell office:value-type="string" table:style-name="ce1">
            <text:p>ener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62" table:style-name="ce2">
            <text:p>62</text:p>
          </table:table-cell>
          <table:table-cell office:value-type="string" table:style-name="ce1">
            <text:p>ener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75" table:style-name="ce2">
            <text:p>75</text:p>
          </table:table-cell>
          <table:table-cell office:value-type="string" table:style-name="ce1">
            <text:p>ener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443" table:style-name="ce2">
            <text:p>443</text:p>
          </table:table-cell>
          <table:table-cell office:value-type="string" table:style-name="ce1">
            <text:p>ener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24" table:style-name="ce2">
            <text:p>224</text:p>
          </table:table-cell>
          <table:table-cell office:value-type="string" table:style-name="ce1">
            <text:p>ener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40" table:style-name="ce2">
            <text:p>440</text:p>
          </table:table-cell>
          <table:table-cell office:value-type="string" table:style-name="ce1">
            <text:p>ener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56" table:style-name="ce2">
            <text:p>56</text:p>
          </table:table-cell>
          <table:table-cell office:value-type="string" table:style-name="ce1">
            <text:p>ener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587" table:style-name="ce2">
            <text:p>3587</text:p>
          </table:table-cell>
          <table:table-cell office:value-type="string" table:style-name="ce1">
            <text:p>ener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ener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43" table:style-name="ce2">
            <text:p>43</text:p>
          </table:table-cell>
          <table:table-cell office:value-type="string" table:style-name="ce1">
            <text:p>ener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8" table:style-name="ce2">
            <text:p>28</text:p>
          </table:table-cell>
          <table:table-cell office:value-type="string" table:style-name="ce1">
            <text:p>ener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7" table:style-name="ce2">
            <text:p>37</text:p>
          </table:table-cell>
          <table:table-cell office:value-type="string" table:style-name="ce1">
            <text:p>ener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52" table:style-name="ce2">
            <text:p>52</text:p>
          </table:table-cell>
          <table:table-cell office:value-type="string" table:style-name="ce1">
            <text:p>ener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4" table:style-name="ce2">
            <text:p>34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655" table:style-name="ce2">
            <text:p>655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94" table:style-name="ce2">
            <text:p>194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61" table:style-name="ce2">
            <text:p>61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633" table:style-name="ce2">
            <text:p>633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31" table:style-name="ce2">
            <text:p>131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650" table:style-name="ce2">
            <text:p>650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46" table:style-name="ce2">
            <text:p>246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75" table:style-name="ce2">
            <text:p>575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79" table:style-name="ce2">
            <text:p>79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886" table:style-name="ce2">
            <text:p>3886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28" table:style-name="ce2">
            <text:p>28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34" table:style-name="ce2">
            <text:p>34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7" table:style-name="ce2">
            <text:p>37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94" table:style-name="ce2">
            <text:p>94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440" table:style-name="ce2">
            <text:p>440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812" table:style-name="ce2">
            <text:p>812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206" table:style-name="ce2">
            <text:p>206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83" table:style-name="ce2">
            <text:p>83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700" table:style-name="ce2">
            <text:p>700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60" table:style-name="ce2">
            <text:p>60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1123" table:style-name="ce2">
            <text:p>1123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340" table:style-name="ce2">
            <text:p>340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671" table:style-name="ce2">
            <text:p>671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63" table:style-name="ce2">
            <text:p>63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6842" table:style-name="ce2">
            <text:p>6842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40" table:style-name="ce2">
            <text:p>40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5" table:style-name="ce2">
            <text:p>25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37" table:style-name="ce2">
            <text:p>37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51" table:style-name="ce2">
            <text:p>51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87" table:style-name="ce2">
            <text:p>187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98" table:style-name="ce2">
            <text:p>98</text:p>
          </table:table-cell>
          <table:table-cell office:value-type="string" table:style-name="ce1">
            <text:p>abril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472" table:style-name="ce2">
            <text:p>472</text:p>
          </table:table-cell>
          <table:table-cell office:value-type="string" table:style-name="ce1">
            <text:p>abril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839" table:style-name="ce2">
            <text:p>839</text:p>
          </table:table-cell>
          <table:table-cell office:value-type="string" table:style-name="ce1">
            <text:p>abril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38" table:style-name="ce2">
            <text:p>138</text:p>
          </table:table-cell>
          <table:table-cell office:value-type="string" table:style-name="ce1">
            <text:p>abril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81" table:style-name="ce2">
            <text:p>81</text:p>
          </table:table-cell>
          <table:table-cell office:value-type="string" table:style-name="ce1">
            <text:p>abril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656" table:style-name="ce2">
            <text:p>656</text:p>
          </table:table-cell>
          <table:table-cell office:value-type="string" table:style-name="ce1">
            <text:p>abril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abril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1173" table:style-name="ce2">
            <text:p>1173</text:p>
          </table:table-cell>
          <table:table-cell office:value-type="string" table:style-name="ce1">
            <text:p>abril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31" table:style-name="ce2">
            <text:p>131</text:p>
          </table:table-cell>
          <table:table-cell office:value-type="string" table:style-name="ce1">
            <text:p>abril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644" table:style-name="ce2">
            <text:p>644</text:p>
          </table:table-cell>
          <table:table-cell office:value-type="string" table:style-name="ce1">
            <text:p>abril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83" table:style-name="ce2">
            <text:p>83</text:p>
          </table:table-cell>
          <table:table-cell office:value-type="string" table:style-name="ce1">
            <text:p>abril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5921" table:style-name="ce2">
            <text:p>5921</text:p>
          </table:table-cell>
          <table:table-cell office:value-type="string" table:style-name="ce1">
            <text:p>abril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abril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33" table:style-name="ce2">
            <text:p>33</text:p>
          </table:table-cell>
          <table:table-cell office:value-type="string" table:style-name="ce1">
            <text:p>abril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7" table:style-name="ce2">
            <text:p>27</text:p>
          </table:table-cell>
          <table:table-cell office:value-type="string" table:style-name="ce1">
            <text:p>abril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4" table:style-name="ce2">
            <text:p>24</text:p>
          </table:table-cell>
          <table:table-cell office:value-type="string" table:style-name="ce1">
            <text:p>abril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abril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23" table:style-name="ce2">
            <text:p>123</text:p>
          </table:table-cell>
          <table:table-cell office:value-type="string" table:style-name="ce1">
            <text:p>abril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93" table:style-name="ce2">
            <text:p>193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431" table:style-name="ce2">
            <text:p>431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956" table:style-name="ce2">
            <text:p>956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39" table:style-name="ce2">
            <text:p>139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69" table:style-name="ce2">
            <text:p>69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649" table:style-name="ce2">
            <text:p>649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1009" table:style-name="ce2">
            <text:p>1009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571" table:style-name="ce2">
            <text:p>571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51" table:style-name="ce2">
            <text:p>551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68" table:style-name="ce2">
            <text:p>68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7228" table:style-name="ce2">
            <text:p>7228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6" table:style-name="ce2">
            <text:p>26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57" table:style-name="ce2">
            <text:p>57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86" table:style-name="ce2">
            <text:p>186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01" table:style-name="ce2">
            <text:p>101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20" table:style-name="ce2">
            <text:p>32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1578" table:style-name="ce2">
            <text:p>1578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54" table:style-name="ce2">
            <text:p>15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72" table:style-name="ce2">
            <text:p>72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860" table:style-name="ce2">
            <text:p>86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942" table:style-name="ce2">
            <text:p>942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64" table:style-name="ce2">
            <text:p>56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62" table:style-name="ce2">
            <text:p>62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5253" table:style-name="ce2">
            <text:p>5253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51" table:style-name="ce2">
            <text:p>51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1" table:style-name="ce2">
            <text:p>21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32" table:style-name="ce2">
            <text:p>32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58" table:style-name="ce2">
            <text:p>58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71" table:style-name="ce2">
            <text:p>171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46" table:style-name="ce2">
            <text:p>346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824" table:style-name="ce2">
            <text:p>824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27" table:style-name="ce2">
            <text:p>127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120" table:style-name="ce2">
            <text:p>12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623" table:style-name="ce2">
            <text:p>62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762" table:style-name="ce2">
            <text:p>762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467" table:style-name="ce2">
            <text:p>467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17" table:style-name="ce2">
            <text:p>517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92" table:style-name="ce2">
            <text:p>92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890" table:style-name="ce2">
            <text:p>489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65" table:style-name="ce2">
            <text:p>65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27" table:style-name="ce2">
            <text:p>27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1" table:style-name="ce2">
            <text:p>21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88" table:style-name="ce2">
            <text:p>88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99" table:style-name="ce2">
            <text:p>199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21" table:style-name="ce2">
            <text:p>121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94" table:style-name="ce2">
            <text:p>39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985" table:style-name="ce2">
            <text:p>985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69" table:style-name="ce2">
            <text:p>169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83" table:style-name="ce2">
            <text:p>83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638" table:style-name="ce2">
            <text:p>638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41" table:style-name="ce2">
            <text:p>41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601" table:style-name="ce2">
            <text:p>601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36" table:style-name="ce2">
            <text:p>236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91" table:style-name="ce2">
            <text:p>591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63" table:style-name="ce2">
            <text:p>63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5684" table:style-name="ce2">
            <text:p>568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54" table:style-name="ce2">
            <text:p>5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39" table:style-name="ce2">
            <text:p>39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3" table:style-name="ce2">
            <text:p>23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75" table:style-name="ce2">
            <text:p>75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96" table:style-name="ce2">
            <text:p>96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828" table:style-name="ce2">
            <text:p>828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44" table:style-name="ce2">
            <text:p>14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85" table:style-name="ce2">
            <text:p>85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43" table:style-name="ce2">
            <text:p>43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863" table:style-name="ce2">
            <text:p>863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86" table:style-name="ce2">
            <text:p>586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51" table:style-name="ce2">
            <text:p>51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794" table:style-name="ce2">
            <text:p>479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76" table:style-name="ce2">
            <text:p>76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32" table:style-name="ce2">
            <text:p>32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40" table:style-name="ce2">
            <text:p>4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70" table:style-name="ce2">
            <text:p>7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33" table:style-name="ce2">
            <text:p>133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1079" table:style-name="ce2">
            <text:p>1079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97" table:style-name="ce2">
            <text:p>197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68" table:style-name="ce2">
            <text:p>68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87" table:style-name="ce2">
            <text:p>87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755" table:style-name="ce2">
            <text:p>755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92" table:style-name="ce2">
            <text:p>592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753" table:style-name="ce2">
            <text:p>4753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62" table:style-name="ce2">
            <text:p>62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26" table:style-name="ce2">
            <text:p>26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7" table:style-name="ce2">
            <text:p>27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68" table:style-name="ce2">
            <text:p>168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87" table:style-name="ce2">
            <text:p>87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760" table:style-name="ce2">
            <text:p>76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46" table:style-name="ce2">
            <text:p>146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26" table:style-name="ce2">
            <text:p>26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664" table:style-name="ce2">
            <text:p>664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13" table:style-name="ce2">
            <text:p>113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868" table:style-name="ce2">
            <text:p>868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660" table:style-name="ce2">
            <text:p>66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352" table:style-name="ce2">
            <text:p>4352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44" table:style-name="ce2">
            <text:p>44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2" table:style-name="ce2">
            <text:p>32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267" table:style-name="ce2">
            <text:p>267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41" table:style-name="ce1">
            <text:p>141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34" table:style-name="ce1">
            <text:p>234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775" table:style-name="ce1">
            <text:p>775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31" table:style-name="ce1">
            <text:p>131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519" table:style-name="ce1">
            <text:p>519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54" table:style-name="ce1">
            <text:p>154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44" table:style-name="ce1">
            <text:p>544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41" table:style-name="ce1">
            <text:p>141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550" table:style-name="ce7">
            <text:p>4,55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22" table:style-name="ce7">
            <text:p>22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10" table:style-name="ce1">
            <text:p>11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81" table:style-name="ce1">
            <text:p>281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540" table:style-name="ce1">
            <text:p>54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68" table:style-name="ce1">
            <text:p>168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610" table:style-name="ce1">
            <text:p>61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604" table:style-name="ce1">
            <text:p>604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11" table:style-name="ce1">
            <text:p>211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47" table:style-name="ce1">
            <text:p>447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370" table:style-name="ce7">
            <text:p>4,37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29" table:style-name="ce7">
            <text:p>29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96" table:style-name="ce1">
            <text:p>96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62" table:style-name="ce1">
            <text:p>362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388" table:style-name="ce1">
            <text:p>388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76" table:style-name="ce1">
            <text:p>176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687" table:style-name="ce1">
            <text:p>687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632" table:style-name="ce1">
            <text:p>632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88" table:style-name="ce1">
            <text:p>88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570" table:style-name="ce1">
            <text:p>570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02" table:style-name="ce1">
            <text:p>202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74" table:style-name="ce1">
            <text:p>474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25" table:style-name="ce1">
            <text:p>125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421" table:style-name="ce7">
            <text:p>4,421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52" table:style-name="ce7">
            <text:p>52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11" table:style-name="ce1">
            <text:p>111</text:p>
          </table:table-cell>
          <table:table-cell office:value-type="string" table:style-name="ce1">
            <text:p>febrer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27" table:style-name="ce1">
            <text:p>227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607" table:style-name="ce1">
            <text:p>607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24" table:style-name="ce1">
            <text:p>124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tee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57" table:style-name="ce1">
            <text:p>457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678" table:style-name="ce1">
            <text:p>678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20" table:style-name="ce1">
            <text:p>22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25" table:style-name="ce1">
            <text:p>525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243" table:style-name="ce1">
            <text:p>4243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43" table:style-name="ce7">
            <text:p>43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l y Barbu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71" table:style-name="ce1">
            <text:p>171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32" table:style-name="ce1">
            <text:p>332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835" table:style-name="ce1">
            <text:p>835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37" table:style-name="ce1">
            <text:p>137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62" table:style-name="ce1">
            <text:p>62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56" table:style-name="ce1">
            <text:p>556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81" table:style-name="ce1">
            <text:p>81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773" table:style-name="ce1">
            <text:p>773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27" table:style-name="ce1">
            <text:p>227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33" table:style-name="ce1">
            <text:p>533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578" table:style-name="ce1">
            <text:p>4578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57" table:style-name="ce7">
            <text:p>57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83" table:style-name="ce1">
            <text:p>83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27" table:style-name="ce1">
            <text:p>127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 y Barbuda</text:p>
          </table:table-cell>
          <table:table-cell office:value-type="float" office:value="13" table:style-name="ce2">
            <text:p>13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26" table:style-name="ce1">
            <text:p>126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71" table:style-name="ce1">
            <text:p>371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1388" table:style-name="ce1">
            <text:p>1388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213" table:style-name="ce1">
            <text:p>213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51" table:style-name="ce1">
            <text:p>51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819" table:style-name="ce1">
            <text:p>819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77" table:style-name="ce1">
            <text:p>77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714" table:style-name="ce1">
            <text:p>714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96" table:style-name="ce1">
            <text:p>296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687" table:style-name="ce1">
            <text:p>687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5713" table:style-name="ce1">
            <text:p>5713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47" table:style-name="ce7">
            <text:p>47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77" table:style-name="ce1">
            <text:p>77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39" table:style-name="ce1">
            <text:p>139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 y Barbuda</text:p>
          </table:table-cell>
          <table:table-cell office:value-type="float" office:value="25" table:style-name="ce2">
            <text:p>25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11" table:style-name="ce1">
            <text:p>111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34" table:style-name="ce1">
            <text:p>334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879" table:style-name="ce1">
            <text:p>879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25" table:style-name="ce1">
            <text:p>425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91" table:style-name="ce1">
            <text:p>91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684" table:style-name="ce1">
            <text:p>684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55" table:style-name="ce1">
            <text:p>255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74" table:style-name="ce1">
            <text:p>574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10" table:style-name="ce1">
            <text:p>110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5655" table:style-name="ce1">
            <text:p>5655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57" table:style-name="ce7">
            <text:p>57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01" table:style-name="ce1">
            <text:p>101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305" table:style-name="ce1">
            <text:p>305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 y Barbuda</text:p>
          </table:table-cell>
          <table:table-cell office:value-type="float" office:value="9" table:style-name="ce2">
            <text:p>9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4" table:style-name="ce2">
            <text:p>24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49" table:style-name="ce1">
            <text:p>349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941" table:style-name="ce1">
            <text:p>941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45" table:style-name="ce1">
            <text:p>145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62" table:style-name="ce1">
            <text:p>62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636" table:style-name="ce1">
            <text:p>636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429" table:style-name="ce1">
            <text:p>429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56" table:style-name="ce1">
            <text:p>156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00" table:style-name="ce1">
            <text:p>50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214" table:style-name="ce1">
            <text:p>4214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41" table:style-name="ce7">
            <text:p>41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235" table:style-name="ce1">
            <text:p>235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Curazao</text:p>
          </table:table-cell>
          <table:table-cell office:value-type="float" office:value="68" table:style-name="ce2">
            <text:p>68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33" table:style-name="ce2">
            <text:p>133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4" table:style-name="ce1">
            <text:p>4</text:p>
          </table:table-cell>
          <table:table-cell office:value-type="string" table:style-name="ce2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52" table:style-name="ce1">
            <text:p>152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44" table:style-name="ce1">
            <text:p>344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786" table:style-name="ce1">
            <text:p>78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200" table:style-name="ce1">
            <text:p>20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98" table:style-name="ce1">
            <text:p>9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46" table:style-name="ce1">
            <text:p>54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32" table:style-name="ce1">
            <text:p>132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96" table:style-name="ce1">
            <text:p>39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43" table:style-name="ce1">
            <text:p>243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718" table:style-name="ce1">
            <text:p>71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609" table:style-name="ce1">
            <text:p>4609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48" table:style-name="ce7">
            <text:p>4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66" table:style-name="ce1">
            <text:p>6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03" table:style-name="ce1">
            <text:p>103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Curazao</text:p>
          </table:table-cell>
          <table:table-cell office:value-type="float" office:value="49" table:style-name="ce2">
            <text:p>49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91" table:style-name="ce2">
            <text:p>91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309" table:style-name="ce2">
            <text:p>309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205" table:style-name="ce2">
            <text:p>205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21" table:style-name="ce2">
            <text:p>21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665" table:style-name="ce2">
            <text:p>665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76" table:style-name="ce1">
            <text:p>7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52" table:style-name="ce1">
            <text:p>352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1208" table:style-name="ce1">
            <text:p>1208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200" table:style-name="ce1">
            <text:p>20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726" table:style-name="ce1">
            <text:p>72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27" table:style-name="ce1">
            <text:p>327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406" table:style-name="ce1">
            <text:p>40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41" table:style-name="ce1">
            <text:p>441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77" table:style-name="ce1">
            <text:p>77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858" table:style-name="ce1">
            <text:p>3858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57" table:style-name="ce7">
            <text:p>57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45" table:style-name="ce1">
            <text:p>145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Curazao</text:p>
          </table:table-cell>
          <table:table-cell office:value-type="float" office:value="64" table:style-name="ce2">
            <text:p>64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207" table:style-name="ce2">
            <text:p>207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91" table:style-name="ce2">
            <text:p>91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202" table:style-name="ce2">
            <text:p>202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119" table:style-name="ce2">
            <text:p>1119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499" table:style-name="ce2">
            <text:p>499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91" table:style-name="ce1">
            <text:p>191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94" table:style-name="ce1">
            <text:p>394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944" table:style-name="ce1">
            <text:p>944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57" table:style-name="ce1">
            <text:p>15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77" table:style-name="ce1">
            <text:p>57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53" table:style-name="ce1">
            <text:p>353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42" table:style-name="ce1">
            <text:p>242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613" table:style-name="ce1">
            <text:p>613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259" table:style-name="ce1">
            <text:p>3259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62" table:style-name="ce7">
            <text:p>62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25" table:style-name="ce1">
            <text:p>125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Curazao</text:p>
          </table:table-cell>
          <table:table-cell office:value-type="float" office:value="57" table:style-name="ce2">
            <text:p>5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56" table:style-name="ce2">
            <text:p>156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70" table:style-name="ce2">
            <text:p>7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231" table:style-name="ce2">
            <text:p>231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25" table:style-name="ce2">
            <text:p>25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294" table:style-name="ce2">
            <text:p>1294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679" table:style-name="ce2">
            <text:p>679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24" table:style-name="ce2">
            <text:p>24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88" table:style-name="ce1">
            <text:p>388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878" table:style-name="ce1">
            <text:p>878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57" table:style-name="ce1">
            <text:p>157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92" table:style-name="ce1">
            <text:p>592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01" table:style-name="ce1">
            <text:p>101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69" table:style-name="ce1">
            <text:p>36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41" table:style-name="ce1">
            <text:p>241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618" table:style-name="ce1">
            <text:p>618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034" table:style-name="ce1">
            <text:p>3034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59" table:style-name="ce7">
            <text:p>5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292" table:style-name="ce1">
            <text:p>292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51" table:style-name="ce2">
            <text:p>51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97" table:style-name="ce2">
            <text:p>197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826" table:style-name="ce2">
            <text:p>826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766" table:style-name="ce2">
            <text:p>766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98" table:style-name="ce2">
            <text:p>98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252" table:style-name="ce2">
            <text:p>252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9" table:style-name="ce2">
            <text:p>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25" table:style-name="ce2">
            <text:p>25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93" table:style-name="ce1">
            <text:p>93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81" table:style-name="ce1">
            <text:p>281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802" table:style-name="ce1">
            <text:p>802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19" table:style-name="ce1">
            <text:p>11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51" table:style-name="ce1">
            <text:p>51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31" table:style-name="ce1">
            <text:p>431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30" table:style-name="ce1">
            <text:p>13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09" table:style-name="ce1">
            <text:p>30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07" table:style-name="ce1">
            <text:p>207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23" table:style-name="ce1">
            <text:p>523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872" table:style-name="ce1">
            <text:p>2872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32" table:style-name="ce7">
            <text:p>32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269" table:style-name="ce1">
            <text:p>26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39" table:style-name="ce2">
            <text:p>3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130" table:style-name="ce2">
            <text:p>13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616" table:style-name="ce2">
            <text:p>616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726" table:style-name="ce2">
            <text:p>726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50" table:style-name="ce2">
            <text:p>5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210" table:style-name="ce2">
            <text:p>21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17" table:style-name="ce2">
            <text:p>17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9" table:style-name="ce2">
            <text:p>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98" table:style-name="ce1">
            <text:p>98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89" table:style-name="ce1">
            <text:p>289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758" table:style-name="ce1">
            <text:p>758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45" table:style-name="ce1">
            <text:p>145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98" table:style-name="ce1">
            <text:p>498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11" table:style-name="ce1">
            <text:p>311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40" table:style-name="ce1">
            <text:p>14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13" table:style-name="ce1">
            <text:p>413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278" table:style-name="ce1">
            <text:p>3278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62" table:style-name="ce7">
            <text:p>62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56" table:style-name="ce1">
            <text:p>15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52" table:style-name="ce2">
            <text:p>52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415" table:style-name="ce2">
            <text:p>415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854" table:style-name="ce2">
            <text:p>854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50" table:style-name="ce2">
            <text:p>5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240" table:style-name="ce2">
            <text:p>24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98" table:style-name="ce1">
            <text:p>98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89" table:style-name="ce1">
            <text:p>289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758" table:style-name="ce1">
            <text:p>758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45" table:style-name="ce1">
            <text:p>145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98" table:style-name="ce1">
            <text:p>498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11" table:style-name="ce1">
            <text:p>311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40" table:style-name="ce1">
            <text:p>140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13" table:style-name="ce1">
            <text:p>413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278" table:style-name="ce1">
            <text:p>3278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62" table:style-name="ce7">
            <text:p>62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56" table:style-name="ce1">
            <text:p>156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52" table:style-name="ce2">
            <text:p>52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415" table:style-name="ce2">
            <text:p>415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854" table:style-name="ce2">
            <text:p>854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50" table:style-name="ce2">
            <text:p>50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240" table:style-name="ce2">
            <text:p>240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51" table:style-name="ce1">
            <text:p>51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414" table:style-name="ce1">
            <text:p>414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1416" table:style-name="ce1">
            <text:p>141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657" table:style-name="ce1">
            <text:p>657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508" table:style-name="ce1">
            <text:p>508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44" table:style-name="ce1">
            <text:p>244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612" table:style-name="ce1">
            <text:p>612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26" table:style-name="ce1">
            <text:p>12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993" table:style-name="ce1">
            <text:p>3993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64" table:style-name="ce7">
            <text:p>64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85" table:style-name="ce1">
            <text:p>8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46" table:style-name="ce1">
            <text:p>14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72" table:style-name="ce1">
            <text:p>172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1632" table:style-name="ce2">
            <text:p>1632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59" table:style-name="ce2">
            <text:p>59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949" table:style-name="ce2">
            <text:p>949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65" table:style-name="ce2">
            <text:p>16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135" table:style-name="ce2">
            <text:p>13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391" table:style-name="ce2">
            <text:p>391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25" table:style-name="ce2">
            <text:p>2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71" table:style-name="ce2">
            <text:p>71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genti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67" table:style-name="ce1">
            <text:p>67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26" table:style-name="ce1">
            <text:p>326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1438" table:style-name="ce1">
            <text:p>1438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19" table:style-name="ce1">
            <text:p>119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70" table:style-name="ce1">
            <text:p>57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19" table:style-name="ce1">
            <text:p>119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73" table:style-name="ce1">
            <text:p>373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05" table:style-name="ce1">
            <text:p>205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56" table:style-name="ce1">
            <text:p>456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91" table:style-name="ce1">
            <text:p>91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759" table:style-name="ce1">
            <text:p>3759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45" table:style-name="ce7">
            <text:p>45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25" table:style-name="ce1">
            <text:p>125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99" table:style-name="ce1">
            <text:p>99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49" table:style-name="ce2">
            <text:p>49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33" table:style-name="ce2">
            <text:p>133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1220" table:style-name="ce2">
            <text:p>122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696" table:style-name="ce2">
            <text:p>1696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18" table:style-name="ce2">
            <text:p>118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336" table:style-name="ce2">
            <text:p>336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335" table:style-name="ce1">
            <text:p>33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440" table:style-name="ce1">
            <text:p>44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1524" table:style-name="ce1">
            <text:p>1524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79" table:style-name="ce1">
            <text:p>79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628" table:style-name="ce1">
            <text:p>628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79" table:style-name="ce1">
            <text:p>179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74" table:style-name="ce1">
            <text:p>374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331" table:style-name="ce1">
            <text:p>331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654" table:style-name="ce1">
            <text:p>654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19" table:style-name="ce1">
            <text:p>119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846" table:style-name="ce1">
            <text:p>4846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85" table:style-name="ce7">
            <text:p>8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04" table:style-name="ce1">
            <text:p>104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221" table:style-name="ce1">
            <text:p>221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65" table:style-name="ce2">
            <text:p>6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64" table:style-name="ce2">
            <text:p>64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1123" table:style-name="ce2">
            <text:p>1123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433" table:style-name="ce2">
            <text:p>1433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86" table:style-name="ce2">
            <text:p>86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422" table:style-name="ce2">
            <text:p>422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32" table:style-name="ce2">
            <text:p>32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19" table:style-name="ce1">
            <text:p>319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1527" table:style-name="ce1">
            <text:p>1527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27" table:style-name="ce1">
            <text:p>127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626" table:style-name="ce1">
            <text:p>626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42" table:style-name="ce1">
            <text:p>142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582" table:style-name="ce1">
            <text:p>582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89" table:style-name="ce1">
            <text:p>289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88" table:style-name="ce1">
            <text:p>588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22" table:style-name="ce1">
            <text:p>122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906" table:style-name="ce1">
            <text:p>3906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59" table:style-name="ce7">
            <text:p>59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207" table:style-name="ce1">
            <text:p>207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85" table:style-name="ce1">
            <text:p>8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45" table:style-name="ce1">
            <text:p>14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9" table:style-name="ce2">
            <text:p>9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64" table:style-name="ce2">
            <text:p>64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60" table:style-name="ce2">
            <text:p>6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773" table:style-name="ce2">
            <text:p>773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325" table:style-name="ce2">
            <text:p>132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70" table:style-name="ce2">
            <text:p>7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427" table:style-name="ce2">
            <text:p>427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19" table:style-name="ce2">
            <text:p>19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13" table:style-name="ce2">
            <text:p>13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244" table:style-name="ce1">
            <text:p>244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675" table:style-name="ce1">
            <text:p>675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1840" table:style-name="ce1">
            <text:p>184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09" table:style-name="ce1">
            <text:p>109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71" table:style-name="ce1">
            <text:p>471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61" table:style-name="ce1">
            <text:p>161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458" table:style-name="ce1">
            <text:p>458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93" table:style-name="ce1">
            <text:p>29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69" table:style-name="ce1">
            <text:p>469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95" table:style-name="ce1">
            <text:p>95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6428" table:style-name="ce1">
            <text:p>6428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72" table:style-name="ce7">
            <text:p>72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21" table:style-name="ce1">
            <text:p>121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40" table:style-name="ce2">
            <text:p>4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70" table:style-name="ce2">
            <text:p>17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1576" table:style-name="ce2">
            <text:p>1576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2546" table:style-name="ce2">
            <text:p>2546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75" table:style-name="ce2">
            <text:p>75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383" table:style-name="ce2">
            <text:p>38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33" table:style-name="ce2">
            <text:p>3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40" table:style-name="ce1">
            <text:p>14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171" table:style-name="ce1">
            <text:p>171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410" table:style-name="ce1">
            <text:p>41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09" table:style-name="ce1">
            <text:p>509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292" table:style-name="ce1">
            <text:p>129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68" table:style-name="ce1">
            <text:p>368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30" table:style-name="ce1">
            <text:p>43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51" table:style-name="ce1">
            <text:p>51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979" table:style-name="ce1">
            <text:p>2979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52" table:style-name="ce7">
            <text:p>5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77" table:style-name="ce1">
            <text:p>77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1487" table:style-name="ce2">
            <text:p>1487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1260" table:style-name="ce2">
            <text:p>126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3148" table:style-name="ce2">
            <text:p>3148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1411" table:style-name="ce2">
            <text:p>1411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592" table:style-name="ce2">
            <text:p>59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369" table:style-name="ce2">
            <text:p>369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23" table:style-name="ce1">
            <text:p>12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07" table:style-name="ce1">
            <text:p>307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1312" table:style-name="ce1">
            <text:p>1312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69" table:style-name="ce1">
            <text:p>169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94" table:style-name="ce1">
            <text:p>494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51" table:style-name="ce1">
            <text:p>151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33" table:style-name="ce1">
            <text:p>33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07" table:style-name="ce1">
            <text:p>207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93" table:style-name="ce1">
            <text:p>49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735" table:style-name="ce1">
            <text:p>373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45" table:style-name="ce7">
            <text:p>4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136" table:style-name="ce1">
            <text:p>136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79" table:style-name="ce1">
            <text:p>79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30" table:style-name="ce1">
            <text:p>13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43" table:style-name="ce2">
            <text:p>4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48" table:style-name="ce2">
            <text:p>48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884" table:style-name="ce2">
            <text:p>884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346" table:style-name="ce2">
            <text:p>1346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22" table:style-name="ce2">
            <text:p>22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380" table:style-name="ce2">
            <text:p>38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74" table:style-name="ce2">
            <text:p>74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40" table:style-name="ce2">
            <text:p>4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69" table:style-name="ce1">
            <text:p>169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87" table:style-name="ce1">
            <text:p>387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1274" table:style-name="ce1">
            <text:p>1274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35" table:style-name="ce1">
            <text:p>135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616" table:style-name="ce1">
            <text:p>61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49" table:style-name="ce1">
            <text:p>149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45" table:style-name="ce1">
            <text:p>345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339" table:style-name="ce1">
            <text:p>339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48" table:style-name="ce1">
            <text:p>548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528" table:style-name="ce1">
            <text:p>4528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68" table:style-name="ce7">
            <text:p>68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55" table:style-name="ce1">
            <text:p>155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7" table:style-name="ce2">
            <text:p>37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60" table:style-name="ce2">
            <text:p>16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750" table:style-name="ce2">
            <text:p>75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250" table:style-name="ce2">
            <text:p>125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349" table:style-name="ce2">
            <text:p>349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65" table:style-name="ce2">
            <text:p>65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32" table:style-name="ce2">
            <text:p>32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07" table:style-name="ce1">
            <text:p>307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753" table:style-name="ce1">
            <text:p>75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08" table:style-name="ce1">
            <text:p>108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57" table:style-name="ce1">
            <text:p>457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51" table:style-name="ce1">
            <text:p>5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85" table:style-name="ce1">
            <text:p>28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53" table:style-name="ce1">
            <text:p>15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31" table:style-name="ce1">
            <text:p>43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211" table:style-name="ce1">
            <text:p>321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36" table:style-name="ce7">
            <text:p>3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59" table:style-name="ce1">
            <text:p>59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56" table:style-name="ce1">
            <text:p>15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59" table:style-name="ce2">
            <text:p>59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65" table:style-name="ce2">
            <text:p>6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684" table:style-name="ce2">
            <text:p>684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963" table:style-name="ce2">
            <text:p>96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284" table:style-name="ce2">
            <text:p>284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78" table:style-name="ce2">
            <text:p>78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57" table:style-name="ce2">
            <text:p>57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33" table:style-name="ce1">
            <text:p>13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34" table:style-name="ce1">
            <text:p>23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813" table:style-name="ce1">
            <text:p>81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83" table:style-name="ce1">
            <text:p>8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59" table:style-name="ce1">
            <text:p>59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395" table:style-name="ce1">
            <text:p>39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32" table:style-name="ce1">
            <text:p>132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50" table:style-name="ce1">
            <text:p>25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04" table:style-name="ce1">
            <text:p>10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42" table:style-name="ce1">
            <text:p>342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265" table:style-name="ce1">
            <text:p>226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55" table:style-name="ce7">
            <text:p>5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21" table:style-name="ce1">
            <text:p>121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3" table:style-name="ce2">
            <text:p>3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12" table:style-name="ce2">
            <text:p>112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687" table:style-name="ce2">
            <text:p>687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962" table:style-name="ce2">
            <text:p>962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211" table:style-name="ce2">
            <text:p>211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32" table:style-name="ce2">
            <text:p>32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53" table:style-name="ce2">
            <text:p>5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93" table:style-name="ce1">
            <text:p>93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97" table:style-name="ce1">
            <text:p>297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647" table:style-name="ce1">
            <text:p>647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26" table:style-name="ce1">
            <text:p>126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83" table:style-name="ce1">
            <text:p>83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50" table:style-name="ce1">
            <text:p>45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53" table:style-name="ce1">
            <text:p>253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11" table:style-name="ce1">
            <text:p>111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20" table:style-name="ce1">
            <text:p>42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66" table:style-name="ce1">
            <text:p>66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671" table:style-name="ce1">
            <text:p>2671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58" table:style-name="ce7">
            <text:p>58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14" table:style-name="ce1">
            <text:p>114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13" table:style-name="ce2">
            <text:p>13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26" table:style-name="ce2">
            <text:p>126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478" table:style-name="ce2">
            <text:p>478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967" table:style-name="ce2">
            <text:p>967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22" table:style-name="ce2">
            <text:p>122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317" table:style-name="ce2">
            <text:p>317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13" table:style-name="ce2">
            <text:p>13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54" table:style-name="ce2">
            <text:p>54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26" table:style-name="ce2">
            <text:p>26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22" table:style-name="ce2">
            <text:p>22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83" table:style-name="ce1">
            <text:p>8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63" table:style-name="ce1">
            <text:p>26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568" table:style-name="ce1">
            <text:p>568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97" table:style-name="ce1">
            <text:p>97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59" table:style-name="ce1">
            <text:p>59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45" table:style-name="ce1">
            <text:p>545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78" table:style-name="ce1">
            <text:p>278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42" table:style-name="ce1">
            <text:p>142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23" table:style-name="ce1">
            <text:p>42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76" table:style-name="ce1">
            <text:p>76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647" table:style-name="ce1">
            <text:p>2647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52" table:style-name="ce7">
            <text:p>52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84" table:style-name="ce1">
            <text:p>8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13" table:style-name="ce2">
            <text:p>1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22" table:style-name="ce2">
            <text:p>22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295" table:style-name="ce2">
            <text:p>295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917" table:style-name="ce2">
            <text:p>917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10" table:style-name="ce2">
            <text:p>11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216" table:style-name="ce2">
            <text:p>216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42" table:style-name="ce2">
            <text:p>42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24" table:style-name="ce2">
            <text:p>2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19" table:style-name="ce2">
            <text:p>19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35" table:style-name="ce2">
            <text:p>35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18" table:style-name="ce1">
            <text:p>318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742" table:style-name="ce1">
            <text:p>742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84" table:style-name="ce1">
            <text:p>8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43" table:style-name="ce1">
            <text:p>54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59" table:style-name="ce1">
            <text:p>59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63" table:style-name="ce1">
            <text:p>36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38" table:style-name="ce1">
            <text:p>438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83" table:style-name="ce1">
            <text:p>8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896" table:style-name="ce1">
            <text:p>2896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59" table:style-name="ce7">
            <text:p>59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06" table:style-name="ce2">
            <text:p>106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286" table:style-name="ce2">
            <text:p>286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117" table:style-name="ce2">
            <text:p>1117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67" table:style-name="ce2">
            <text:p>167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293" table:style-name="ce2">
            <text:p>29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90" table:style-name="ce2">
            <text:p>9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35" table:style-name="ce2">
            <text:p>3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50" table:style-name="ce2">
            <text:p>5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266" table:style-name="ce1">
            <text:p>266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63" table:style-name="ce1">
            <text:p>363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838" table:style-name="ce1">
            <text:p>838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13" table:style-name="ce1">
            <text:p>113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96" table:style-name="ce1">
            <text:p>496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32" table:style-name="ce1">
            <text:p>132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52" table:style-name="ce1">
            <text:p>352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621" table:style-name="ce1">
            <text:p>621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464" table:style-name="ce1">
            <text:p>3464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76" table:style-name="ce7">
            <text:p>76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04" table:style-name="ce2">
            <text:p>104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817" table:style-name="ce2">
            <text:p>817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616" table:style-name="ce2">
            <text:p>1616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49" table:style-name="ce2">
            <text:p>149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291" table:style-name="ce2">
            <text:p>291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89" table:style-name="ce2">
            <text:p>89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56" table:style-name="ce2">
            <text:p>56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18" table:style-name="ce1">
            <text:p>118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47" table:style-name="ce1">
            <text:p>347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1193" table:style-name="ce1">
            <text:p>1193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30" table:style-name="ce1">
            <text:p>13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59" table:style-name="ce1">
            <text:p>459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55" table:style-name="ce1">
            <text:p>155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14" table:style-name="ce1">
            <text:p>314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82" table:style-name="ce1">
            <text:p>18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00" table:style-name="ce1">
            <text:p>50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16" table:style-name="ce1">
            <text:p>116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336" table:style-name="ce1">
            <text:p>3336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58" table:style-name="ce7">
            <text:p>58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15" table:style-name="ce1">
            <text:p>115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226" table:style-name="ce1">
            <text:p>226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110" table:style-name="ce2">
            <text:p>11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1049" table:style-name="ce2">
            <text:p>1049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505" table:style-name="ce2">
            <text:p>1505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12" table:style-name="ce2">
            <text:p>11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292" table:style-name="ce2">
            <text:p>29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25" table:style-name="ce2">
            <text:p>25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81" table:style-name="ce2">
            <text:p>81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13" table:style-name="ce2">
            <text:p>13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82" table:style-name="ce2">
            <text:p>82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37" table:style-name="ce2">
            <text:p>337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844" table:style-name="ce2">
            <text:p>844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23" table:style-name="ce2">
            <text:p>123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80" table:style-name="ce2">
            <text:p>8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33" table:style-name="ce2">
            <text:p>33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09" table:style-name="ce2">
            <text:p>509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09" table:style-name="ce2">
            <text:p>109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23" table:style-name="ce2">
            <text:p>323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38" table:style-name="ce2">
            <text:p>138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91" table:style-name="ce2">
            <text:p>591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47" table:style-name="ce2">
            <text:p>147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893" table:style-name="ce2">
            <text:p>2893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41" table:style-name="ce2">
            <text:p>41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5" table:style-name="ce2">
            <text:p>2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8" table:style-name="ce2">
            <text:p>28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85" table:style-name="ce2">
            <text:p>8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72" table:style-name="ce2">
            <text:p>72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87" table:style-name="ce2">
            <text:p>87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32" table:style-name="ce2">
            <text:p>32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9" table:style-name="ce2">
            <text:p>39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731" table:style-name="ce2">
            <text:p>731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139" table:style-name="ce2">
            <text:p>1139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49" table:style-name="ce2">
            <text:p>149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291" table:style-name="ce2">
            <text:p>291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23" table:style-name="ce2">
            <text:p>23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63" table:style-name="ce2">
            <text:p>63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43" table:style-name="ce2">
            <text:p>43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63" table:style-name="ce2">
            <text:p>63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23" table:style-name="ce2">
            <text:p>123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40" table:style-name="ce2">
            <text:p>34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1085" table:style-name="ce2">
            <text:p>1085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40" table:style-name="ce2">
            <text:p>14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60" table:style-name="ce2">
            <text:p>6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34" table:style-name="ce2">
            <text:p>34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39" table:style-name="ce2">
            <text:p>539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47" table:style-name="ce2">
            <text:p>147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90" table:style-name="ce2">
            <text:p>29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29" table:style-name="ce2">
            <text:p>129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655" table:style-name="ce2">
            <text:p>655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04" table:style-name="ce2">
            <text:p>104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214" table:style-name="ce2">
            <text:p>3214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50" table:style-name="ce2">
            <text:p>5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32" table:style-name="ce2">
            <text:p>32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59" table:style-name="ce2">
            <text:p>59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78" table:style-name="ce2">
            <text:p>78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57" table:style-name="ce2">
            <text:p>157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61" table:style-name="ce2">
            <text:p>61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88" table:style-name="ce2">
            <text:p>188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3" table:style-name="ce2">
            <text:p>23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159" table:style-name="ce2">
            <text:p>159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849" table:style-name="ce2">
            <text:p>849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401" table:style-name="ce2">
            <text:p>1401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33" table:style-name="ce2">
            <text:p>133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340" table:style-name="ce2">
            <text:p>34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61" table:style-name="ce2">
            <text:p>61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48" table:style-name="ce2">
            <text:p>48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19" table:style-name="ce2">
            <text:p>19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113" table:style-name="ce2">
            <text:p>113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12" table:style-name="ce1">
            <text:p>112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74" table:style-name="ce2">
            <text:p>274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660" table:style-name="ce2">
            <text:p>66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06" table:style-name="ce2">
            <text:p>106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39" table:style-name="ce2">
            <text:p>39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27" table:style-name="ce2">
            <text:p>27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393" table:style-name="ce2">
            <text:p>393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65" table:style-name="ce2">
            <text:p>65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66" table:style-name="ce2">
            <text:p>266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06" table:style-name="ce2">
            <text:p>406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35" table:style-name="ce2">
            <text:p>35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321" table:style-name="ce2">
            <text:p>2321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41" table:style-name="ce2">
            <text:p>41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25" table:style-name="ce2">
            <text:p>25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48" table:style-name="ce2">
            <text:p>148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566" table:style-name="ce2">
            <text:p>566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645" table:style-name="ce2">
            <text:p>645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99" table:style-name="ce2">
            <text:p>99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206" table:style-name="ce2">
            <text:p>206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74" table:style-name="ce2">
            <text:p>74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9" table:style-name="ce2">
            <text:p>9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33" table:style-name="ce2">
            <text:p>33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22" table:style-name="ce2">
            <text:p>12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58" table:style-name="ce2">
            <text:p>358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888" table:style-name="ce2">
            <text:p>888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52" table:style-name="ce2">
            <text:p>15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80" table:style-name="ce2">
            <text:p>8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57" table:style-name="ce2">
            <text:p>57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90" table:style-name="ce2">
            <text:p>59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26" table:style-name="ce2">
            <text:p>126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60" table:style-name="ce2">
            <text:p>26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40" table:style-name="ce2">
            <text:p>4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16" table:style-name="ce2">
            <text:p>516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56" table:style-name="ce2">
            <text:p>56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534" table:style-name="ce2">
            <text:p>2534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60" table:style-name="ce2">
            <text:p>6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19" table:style-name="ce2">
            <text:p>19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50" table:style-name="ce2">
            <text:p>15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102" table:style-name="ce2">
            <text:p>10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46" table:style-name="ce2">
            <text:p>46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2" table:style-name="ce2">
            <text:p>2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43" table:style-name="ce2">
            <text:p>43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86" table:style-name="ce2">
            <text:p>86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9" table:style-name="ce2">
            <text:p>9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734" table:style-name="ce2">
            <text:p>734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100" table:style-name="ce2">
            <text:p>110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22" table:style-name="ce2">
            <text:p>12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257" table:style-name="ce2">
            <text:p>257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24" table:style-name="ce2">
            <text:p>24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55" table:style-name="ce2">
            <text:p>55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66" table:style-name="ce2">
            <text:p>66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86" table:style-name="ce2">
            <text:p>86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15" table:style-name="ce2">
            <text:p>115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72" table:style-name="ce2">
            <text:p>372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692" table:style-name="ce2">
            <text:p>692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49" table:style-name="ce2">
            <text:p>149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64" table:style-name="ce2">
            <text:p>64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47" table:style-name="ce2">
            <text:p>47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44" table:style-name="ce2">
            <text:p>544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85" table:style-name="ce2">
            <text:p>85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96" table:style-name="ce2">
            <text:p>296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07" table:style-name="ce2">
            <text:p>107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66" table:style-name="ce2">
            <text:p>566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45" table:style-name="ce2">
            <text:p>145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593" table:style-name="ce2">
            <text:p>2593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36" table:style-name="ce2">
            <text:p>36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34" table:style-name="ce2">
            <text:p>34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4" table:style-name="ce2">
            <text:p>24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44" table:style-name="ce2">
            <text:p>44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90" table:style-name="ce2">
            <text:p>9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63" table:style-name="ce2">
            <text:p>63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42" table:style-name="ce2">
            <text:p>42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88" table:style-name="ce2">
            <text:p>88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737" table:style-name="ce2">
            <text:p>737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217" table:style-name="ce2">
            <text:p>1217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08" table:style-name="ce2">
            <text:p>108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247" table:style-name="ce2">
            <text:p>247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64" table:style-name="ce2">
            <text:p>64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39" table:style-name="ce2">
            <text:p>39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9" table:style-name="ce2">
            <text:p>9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115" table:style-name="ce2">
            <text:p>115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03" table:style-name="ce2">
            <text:p>103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02" table:style-name="ce2">
            <text:p>302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703" table:style-name="ce2">
            <text:p>703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17" table:style-name="ce2">
            <text:p>117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80" table:style-name="ce2">
            <text:p>8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28" table:style-name="ce2">
            <text:p>28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44" table:style-name="ce2">
            <text:p>444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31" table:style-name="ce2">
            <text:p>131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57" table:style-name="ce2">
            <text:p>257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45" table:style-name="ce2">
            <text:p>145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45" table:style-name="ce2">
            <text:p>345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40" table:style-name="ce2">
            <text:p>14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1974" table:style-name="ce2">
            <text:p>1974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53" table:style-name="ce2">
            <text:p>53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19" table:style-name="ce2">
            <text:p>1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114" table:style-name="ce2">
            <text:p>114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79" table:style-name="ce2">
            <text:p>7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75" table:style-name="ce2">
            <text:p>75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88" table:style-name="ce2">
            <text:p>88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87" table:style-name="ce2">
            <text:p>87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103" table:style-name="ce2">
            <text:p>103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600" table:style-name="ce2">
            <text:p>60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927" table:style-name="ce2">
            <text:p>927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13" table:style-name="ce2">
            <text:p>113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287" table:style-name="ce2">
            <text:p>287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24" table:style-name="ce2">
            <text:p>24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59" table:style-name="ce2">
            <text:p>5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35" table:style-name="ce2">
            <text:p>35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90" table:style-name="ce2">
            <text:p>9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85" table:style-name="ce2">
            <text:p>85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49" table:style-name="ce2">
            <text:p>249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649" table:style-name="ce2">
            <text:p>649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08" table:style-name="ce2">
            <text:p>108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44" table:style-name="ce2">
            <text:p>44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396" table:style-name="ce2">
            <text:p>396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82" table:style-name="ce2">
            <text:p>82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59" table:style-name="ce2">
            <text:p>259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43" table:style-name="ce2">
            <text:p>243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47" table:style-name="ce2">
            <text:p>447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77" table:style-name="ce2">
            <text:p>77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109" table:style-name="ce2">
            <text:p>2109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67" table:style-name="ce2">
            <text:p>67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46" table:style-name="ce2">
            <text:p>46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48" table:style-name="ce2">
            <text:p>48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90" table:style-name="ce2">
            <text:p>9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69" table:style-name="ce2">
            <text:p>69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17" table:style-name="ce2">
            <text:p>117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41" table:style-name="ce2">
            <text:p>141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601" table:style-name="ce2">
            <text:p>601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850" table:style-name="ce2">
            <text:p>85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04" table:style-name="ce2">
            <text:p>104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197" table:style-name="ce2">
            <text:p>197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25" table:style-name="ce2">
            <text:p>25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43" table:style-name="ce2">
            <text:p>43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141" table:style-name="ce2">
            <text:p>141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rinidad y Tobago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19" table:style-name="ce2">
            <text:p>119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12" table:style-name="ce2">
            <text:p>312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625" table:style-name="ce2">
            <text:p>625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05" table:style-name="ce2">
            <text:p>105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50" table:style-name="ce2">
            <text:p>5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40" table:style-name="ce2">
            <text:p>4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17" table:style-name="ce2">
            <text:p>517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32" table:style-name="ce2">
            <text:p>32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50" table:style-name="ce2">
            <text:p>25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86" table:style-name="ce2">
            <text:p>86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77" table:style-name="ce2">
            <text:p>477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49" table:style-name="ce2">
            <text:p>49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628" table:style-name="ce2">
            <text:p>2628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63" table:style-name="ce2">
            <text:p>63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77" table:style-name="ce2">
            <text:p>77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38" table:style-name="ce2">
            <text:p>38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50" table:style-name="ce2">
            <text:p>5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58" table:style-name="ce2">
            <text:p>58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77" table:style-name="ce2">
            <text:p>177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7" table:style-name="ce2">
            <text:p>27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40" table:style-name="ce2">
            <text:p>4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93" table:style-name="ce2">
            <text:p>93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441" table:style-name="ce2">
            <text:p>441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129" table:style-name="ce2">
            <text:p>1129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84" table:style-name="ce2">
            <text:p>84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295" table:style-name="ce2">
            <text:p>295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53" table:style-name="ce2">
            <text:p>53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94" table:style-name="ce2">
            <text:p>94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rinidad y Tobago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rancfort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13" table:style-name="ce2">
            <text:p>113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28" table:style-name="ce2">
            <text:p>328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692" table:style-name="ce2">
            <text:p>692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14" table:style-name="ce2">
            <text:p>114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56" table:style-name="ce2">
            <text:p>56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41" table:style-name="ce2">
            <text:p>4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06" table:style-name="ce2">
            <text:p>506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13" table:style-name="ce2">
            <text:p>113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91" table:style-name="ce2">
            <text:p>29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00" table:style-name="ce2">
            <text:p>20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93" table:style-name="ce2">
            <text:p>393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15" table:style-name="ce2">
            <text:p>115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426" table:style-name="ce2">
            <text:p>2426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ada</text:p>
          </table:table-cell>
          <table:table-cell office:value-type="float" office:value="36" table:style-name="ce2">
            <text:p>36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6" table:style-name="ce2">
            <text:p>26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19" table:style-name="ce2">
            <text:p>19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15" table:style-name="ce2">
            <text:p>115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61" table:style-name="ce2">
            <text:p>6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31" table:style-name="ce2">
            <text:p>13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1" table:style-name="ce2">
            <text:p>3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17" table:style-name="ce2">
            <text:p>117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767" table:style-name="ce2">
            <text:p>767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255" table:style-name="ce2">
            <text:p>1255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21" table:style-name="ce2">
            <text:p>12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 Florida</text:p>
          </table:table-cell>
          <table:table-cell office:value-type="float" office:value="312" table:style-name="ce2">
            <text:p>312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</text:p>
          </table:table-cell>
          <table:table-cell office:value-type="float" office:value="13" table:style-name="ce2">
            <text:p>13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 Texas</text:p>
          </table:table-cell>
          <table:table-cell office:value-type="float" office:value="78" table:style-name="ce2">
            <text:p>78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21" table:style-name="ce2">
            <text:p>2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78" table:style-name="ce2">
            <text:p>78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rinidad y Toba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rancfort</text:p>
          </table:table-cell>
          <table:table-cell office:value-type="float" office:value="35" table:style-name="ce2">
            <text:p>35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aulo, Brasil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01" table:style-name="ce2">
            <text:p>101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29" table:style-name="ce2">
            <text:p>329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1062" table:style-name="ce2">
            <text:p>1062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16" table:style-name="ce2">
            <text:p>116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58" table:style-name="ce2">
            <text:p>58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51" table:style-name="ce2">
            <text:p>51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547" table:style-name="ce2">
            <text:p>547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82" table:style-name="ce2">
            <text:p>82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82" table:style-name="ce2">
            <text:p>382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52" table:style-name="ce2">
            <text:p>252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505" table:style-name="ce2">
            <text:p>50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29" table:style-name="ce2">
            <text:p>129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4247" table:style-name="ce2">
            <text:p>4247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, Canada</text:p>
          </table:table-cell>
          <table:table-cell office:value-type="float" office:value="94" table:style-name="ce2">
            <text:p>94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, Canada</text:p>
          </table:table-cell>
          <table:table-cell office:value-type="float" office:value="33" table:style-name="ce2">
            <text:p>33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85" table:style-name="ce2">
            <text:p>8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21" table:style-name="ce2">
            <text:p>121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105" table:style-name="ce2">
            <text:p>10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218" table:style-name="ce2">
            <text:p>218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19" table:style-name="ce2">
            <text:p>19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5" table:style-name="ce2">
            <text:p>3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81" table:style-name="ce2">
            <text:p>181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939" table:style-name="ce2">
            <text:p>939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601" table:style-name="ce2">
            <text:p>1601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67" table:style-name="ce2">
            <text:p>167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, Florida</text:p>
          </table:table-cell>
          <table:table-cell office:value-type="float" office:value="345" table:style-name="ce2">
            <text:p>34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 D.C.</text:p>
          </table:table-cell>
          <table:table-cell office:value-type="float" office:value="17" table:style-name="ce2">
            <text:p>17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, Texas</text:p>
          </table:table-cell>
          <table:table-cell office:value-type="float" office:value="92" table:style-name="ce2">
            <text:p>92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130" table:style-name="ce2">
            <text:p>13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rinidad y Toba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rankfurt</text:p>
          </table:table-cell>
          <table:table-cell office:value-type="float" office:value="43" table:style-name="ce2">
            <text:p>43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aulo, Brasil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01" table:style-name="ce2">
            <text:p>10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17" table:style-name="ce2">
            <text:p>317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1051" table:style-name="ce2">
            <text:p>105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04" table:style-name="ce2">
            <text:p>104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109" table:style-name="ce2">
            <text:p>109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47" table:style-name="ce2">
            <text:p>447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68" table:style-name="ce2">
            <text:p>68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69" table:style-name="ce2">
            <text:p>369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11" table:style-name="ce2">
            <text:p>21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99" table:style-name="ce2">
            <text:p>399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79" table:style-name="ce2">
            <text:p>79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490" table:style-name="ce2">
            <text:p>349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, Canada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, Canada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35" table:style-name="ce2">
            <text:p>35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48" table:style-name="ce2">
            <text:p>148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63" table:style-name="ce2">
            <text:p>63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20" table:style-name="ce2">
            <text:p>12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48" table:style-name="ce2">
            <text:p>48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68" table:style-name="ce2">
            <text:p>68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984" table:style-name="ce2">
            <text:p>984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607" table:style-name="ce2">
            <text:p>1607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85" table:style-name="ce2">
            <text:p>185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, Florida</text:p>
          </table:table-cell>
          <table:table-cell office:value-type="float" office:value="386" table:style-name="ce2">
            <text:p>386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 D.C.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, Texas</text:p>
          </table:table-cell>
          <table:table-cell office:value-type="float" office:value="80" table:style-name="ce2">
            <text:p>8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88" table:style-name="ce2">
            <text:p>88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rinidad y Toba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rankfurt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aulo, Brasil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87" table:style-name="ce2">
            <text:p>87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56" table:style-name="ce2">
            <text:p>356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617" table:style-name="ce2">
            <text:p>617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28" table:style-name="ce2">
            <text:p>128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58" table:style-name="ce2">
            <text:p>58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48" table:style-name="ce2">
            <text:p>48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74" table:style-name="ce2">
            <text:p>474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70" table:style-name="ce2">
            <text:p>7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26" table:style-name="ce2">
            <text:p>326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33" table:style-name="ce2">
            <text:p>233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58" table:style-name="ce2">
            <text:p>458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40" table:style-name="ce2">
            <text:p>4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565" table:style-name="ce2">
            <text:p>3565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, Canada</text:p>
          </table:table-cell>
          <table:table-cell office:value-type="float" office:value="54" table:style-name="ce2">
            <text:p>54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, Canada</text:p>
          </table:table-cell>
          <table:table-cell office:value-type="float" office:value="24" table:style-name="ce2">
            <text:p>24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3" table:style-name="ce2">
            <text:p>23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50" table:style-name="ce2">
            <text:p>5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37" table:style-name="ce2">
            <text:p>137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93" table:style-name="ce2">
            <text:p>93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18" table:style-name="ce2">
            <text:p>118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31" table:style-name="ce2">
            <text:p>31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48" table:style-name="ce2">
            <text:p>48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81" table:style-name="ce2">
            <text:p>81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880" table:style-name="ce2">
            <text:p>88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399" table:style-name="ce2">
            <text:p>1399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67" table:style-name="ce2">
            <text:p>167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, Florida</text:p>
          </table:table-cell>
          <table:table-cell office:value-type="float" office:value="437" table:style-name="ce2">
            <text:p>437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 D.C.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, Texas</text:p>
          </table:table-cell>
          <table:table-cell office:value-type="float" office:value="77" table:style-name="ce2">
            <text:p>77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78" table:style-name="ce2">
            <text:p>78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rinidad y Toba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rankfurt</text:p>
          </table:table-cell>
          <table:table-cell office:value-type="float" office:value="42" table:style-name="ce2">
            <text:p>42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aulo, Brasil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246" table:style-name="ce2">
            <text:p>246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63" table:style-name="ce2">
            <text:p>263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1301" table:style-name="ce2">
            <text:p>1301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19" table:style-name="ce2">
            <text:p>119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40" table:style-name="ce2">
            <text:p>4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32" table:style-name="ce2">
            <text:p>32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67" table:style-name="ce2">
            <text:p>467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06" table:style-name="ce2">
            <text:p>106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60" table:style-name="ce2">
            <text:p>36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81" table:style-name="ce2">
            <text:p>81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419" table:style-name="ce2">
            <text:p>419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56" table:style-name="ce2">
            <text:p>156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966" table:style-name="ce2">
            <text:p>2966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, Canada</text:p>
          </table:table-cell>
          <table:table-cell office:value-type="float" office:value="38" table:style-name="ce2">
            <text:p>38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, Canada</text:p>
          </table:table-cell>
          <table:table-cell office:value-type="float" office:value="22" table:style-name="ce2">
            <text:p>22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49" table:style-name="ce2">
            <text:p>49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57" table:style-name="ce2">
            <text:p>57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42" table:style-name="ce2">
            <text:p>142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74" table:style-name="ce2">
            <text:p>74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60" table:style-name="ce2">
            <text:p>6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36" table:style-name="ce2">
            <text:p>36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74" table:style-name="ce2">
            <text:p>74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81" table:style-name="ce2">
            <text:p>81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762" table:style-name="ce2">
            <text:p>762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231" table:style-name="ce2">
            <text:p>1231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99" table:style-name="ce2">
            <text:p>99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, Florida</text:p>
          </table:table-cell>
          <table:table-cell office:value-type="float" office:value="366" table:style-name="ce2">
            <text:p>366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53" table:style-name="ce2">
            <text:p>53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 D.C.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, Texas</text:p>
          </table:table-cell>
          <table:table-cell office:value-type="float" office:value="61" table:style-name="ce2">
            <text:p>61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48" table:style-name="ce2">
            <text:p>48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38" table:style-name="ce2">
            <text:p>38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60" table:style-name="ce2">
            <text:p>6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rinidad y Tobago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rankfurt</text:p>
          </table:table-cell>
          <table:table-cell office:value-type="float" office:value="23" table:style-name="ce2">
            <text:p>23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aulo, Brasil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io de Janeiro, Brasil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aga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66" table:style-name="ce2">
            <text:p>166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52" table:style-name="ce2">
            <text:p>352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817" table:style-name="ce2">
            <text:p>817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22" table:style-name="ce2">
            <text:p>122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87" table:style-name="ce2">
            <text:p>87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76" table:style-name="ce2">
            <text:p>476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48" table:style-name="ce2">
            <text:p>148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75" table:style-name="ce2">
            <text:p>275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92" table:style-name="ce2">
            <text:p>292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28" table:style-name="ce2">
            <text:p>328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10" table:style-name="ce2">
            <text:p>11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599" table:style-name="ce2">
            <text:p>2599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, Canada</text:p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, Canada</text:p>
          </table:table-cell>
          <table:table-cell office:value-type="float" office:value="22" table:style-name="ce2">
            <text:p>22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5" table:style-name="ce2">
            <text:p>25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24" table:style-name="ce2">
            <text:p>24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45" table:style-name="ce2">
            <text:p>145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95" table:style-name="ce2">
            <text:p>95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38" table:style-name="ce2">
            <text:p>138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44" table:style-name="ce2">
            <text:p>44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19" table:style-name="ce2">
            <text:p>19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34" table:style-name="ce2">
            <text:p>134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795" table:style-name="ce2">
            <text:p>795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336" table:style-name="ce2">
            <text:p>1336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42" table:style-name="ce2">
            <text:p>142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, Florida</text:p>
          </table:table-cell>
          <table:table-cell office:value-type="float" office:value="383" table:style-name="ce2">
            <text:p>383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 D.C.</text:p>
          </table:table-cell>
          <table:table-cell office:value-type="float" office:value="9" table:style-name="ce2">
            <text:p>9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, Texas</text:p>
          </table:table-cell>
          <table:table-cell office:value-type="float" office:value="74" table:style-name="ce2">
            <text:p>74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53" table:style-name="ce2">
            <text:p>53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27" table:style-name="ce2">
            <text:p>27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147" table:style-name="ce2">
            <text:p>147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rinidad y Toba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rankfurt</text:p>
          </table:table-cell>
          <table:table-cell office:value-type="float" office:value="54" table:style-name="ce2">
            <text:p>54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aulo, Brasil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io de Janeiro, Brasil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aga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yaguez, PR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38" table:style-name="ce2">
            <text:p>138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82" table:style-name="ce2">
            <text:p>282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862" table:style-name="ce2">
            <text:p>862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29" table:style-name="ce2">
            <text:p>129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79" table:style-name="ce2">
            <text:p>79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37" table:style-name="ce2">
            <text:p>37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34" table:style-name="ce2">
            <text:p>434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79" table:style-name="ce2">
            <text:p>79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61" table:style-name="ce2">
            <text:p>26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62" table:style-name="ce2">
            <text:p>162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290" table:style-name="ce2">
            <text:p>29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99" table:style-name="ce2">
            <text:p>99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572" table:style-name="ce2">
            <text:p>2572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, Canada</text:p>
          </table:table-cell>
          <table:table-cell office:value-type="float" office:value="52" table:style-name="ce2">
            <text:p>52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, Canada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49" table:style-name="ce2">
            <text:p>49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60" table:style-name="ce2">
            <text:p>6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83" table:style-name="ce2">
            <text:p>83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210" table:style-name="ce2">
            <text:p>21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13" table:style-name="ce2">
            <text:p>13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5" table:style-name="ce2">
            <text:p>25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36" table:style-name="ce2">
            <text:p>36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636" table:style-name="ce2">
            <text:p>636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019" table:style-name="ce2">
            <text:p>1019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53" table:style-name="ce2">
            <text:p>53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, Florida</text:p>
          </table:table-cell>
          <table:table-cell office:value-type="float" office:value="287" table:style-name="ce2">
            <text:p>287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 D.C.</text:p>
          </table:table-cell>
          <table:table-cell office:value-type="float" office:value="23" table:style-name="ce2">
            <text:p>23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, Texas</text:p>
          </table:table-cell>
          <table:table-cell office:value-type="float" office:value="55" table:style-name="ce2">
            <text:p>55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171" table:style-name="ce2">
            <text:p>17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rinidad y Toba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rankfurt</text:p>
          </table:table-cell>
          <table:table-cell office:value-type="float" office:value="77" table:style-name="ce2">
            <text:p>77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aulo, Brasil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io de Janeiro, Brasil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ag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yaguez, PR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Quito, Ecuador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24" table:style-name="ce2">
            <text:p>124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65" table:style-name="ce2">
            <text:p>265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767" table:style-name="ce2">
            <text:p>767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31" table:style-name="ce2">
            <text:p>131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50" table:style-name="ce2">
            <text:p>5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22" table:style-name="ce2">
            <text:p>22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01" table:style-name="ce2">
            <text:p>401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78" table:style-name="ce2">
            <text:p>78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33" table:style-name="ce2">
            <text:p>233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45" table:style-name="ce2">
            <text:p>145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294" table:style-name="ce2">
            <text:p>294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07" table:style-name="ce2">
            <text:p>107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375" table:style-name="ce2">
            <text:p>2375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, Canada</text:p>
          </table:table-cell>
          <table:table-cell office:value-type="float" office:value="52" table:style-name="ce2">
            <text:p>52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, Canada</text:p>
          </table:table-cell>
          <table:table-cell office:value-type="float" office:value="32" table:style-name="ce2">
            <text:p>32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43" table:style-name="ce2">
            <text:p>43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08" table:style-name="ce2">
            <text:p>108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72" table:style-name="ce2">
            <text:p>72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80" table:style-name="ce2">
            <text:p>8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26" table:style-name="ce2">
            <text:p>2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47" table:style-name="ce2">
            <text:p>47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600" table:style-name="ce2">
            <text:p>60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054" table:style-name="ce2">
            <text:p>1054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99" table:style-name="ce2">
            <text:p>99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, Florida</text:p>
          </table:table-cell>
          <table:table-cell office:value-type="float" office:value="230" table:style-name="ce2">
            <text:p>23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 D.C.</text:p>
          </table:table-cell>
          <table:table-cell office:value-type="float" office:value="32" table:style-name="ce2">
            <text:p>32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, Texas</text:p>
          </table:table-cell>
          <table:table-cell office:value-type="float" office:value="59" table:style-name="ce2">
            <text:p>59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9" table:style-name="ce2">
            <text:p>9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118" table:style-name="ce2">
            <text:p>118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rinidad y Tobago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rankfurt</text:p>
          </table:table-cell>
          <table:table-cell office:value-type="float" office:value="46" table:style-name="ce2">
            <text:p>4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aulo, Brasil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io de Janeiro, Brasil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aga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yaguez, PR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Quito, Ecuador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RECIA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116" table:style-name="ce2">
            <text:p>116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18" table:style-name="ce2">
            <text:p>318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841" table:style-name="ce2">
            <text:p>841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09" table:style-name="ce2">
            <text:p>109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48" table:style-name="ce2">
            <text:p>48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24" table:style-name="ce2">
            <text:p>24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57" table:style-name="ce2">
            <text:p>457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107" table:style-name="ce2">
            <text:p>107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56" table:style-name="ce2">
            <text:p>256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00" table:style-name="ce2">
            <text:p>20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57" table:style-name="ce2">
            <text:p>357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75" table:style-name="ce2">
            <text:p>75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413" table:style-name="ce2">
            <text:p>2413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, Canada</text:p>
          </table:table-cell>
          <table:table-cell office:value-type="float" office:value="63" table:style-name="ce2">
            <text:p>63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, Canada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62" table:style-name="ce2">
            <text:p>62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222" table:style-name="ce2">
            <text:p>222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55" table:style-name="ce2">
            <text:p>55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30" table:style-name="ce2">
            <text:p>13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31" table:style-name="ce2">
            <text:p>31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47" table:style-name="ce2">
            <text:p>47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17" table:style-name="ce2">
            <text:p>117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688" table:style-name="ce2">
            <text:p>688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105" table:style-name="ce2">
            <text:p>1105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91" table:style-name="ce2">
            <text:p>91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, Florida</text:p>
          </table:table-cell>
          <table:table-cell office:value-type="float" office:value="255" table:style-name="ce2">
            <text:p>255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 D.C.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, Texas</text:p>
          </table:table-cell>
          <table:table-cell office:value-type="float" office:value="67" table:style-name="ce2">
            <text:p>67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109" table:style-name="ce2">
            <text:p>109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rinidad y Tobago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rankfurt</text:p>
          </table:table-cell>
          <table:table-cell office:value-type="float" office:value="36" table:style-name="ce2">
            <text:p>36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aulo, Brasil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io de Janeiro, Brasil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aga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yaguez, PR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Quito, Ecuador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RECIA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89" table:style-name="ce2">
            <text:p>89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80" table:style-name="ce2">
            <text:p>28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683" table:style-name="ce2">
            <text:p>683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11" table:style-name="ce2">
            <text:p>111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50" table:style-name="ce2">
            <text:p>5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378" table:style-name="ce2">
            <text:p>378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66" table:style-name="ce2">
            <text:p>66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21" table:style-name="ce2">
            <text:p>221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91" table:style-name="ce2">
            <text:p>191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20" table:style-name="ce2">
            <text:p>32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81" table:style-name="ce2">
            <text:p>81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076" table:style-name="ce2">
            <text:p>2076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, Canada</text:p>
          </table:table-cell>
          <table:table-cell office:value-type="float" office:value="42" table:style-name="ce2">
            <text:p>42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, Canada</text:p>
          </table:table-cell>
          <table:table-cell office:value-type="float" office:value="34" table:style-name="ce2">
            <text:p>34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46" table:style-name="ce2">
            <text:p>46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38" table:style-name="ce2">
            <text:p>138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69" table:style-name="ce2">
            <text:p>69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60" table:style-name="ce2">
            <text:p>16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85" table:style-name="ce2">
            <text:p>85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679" table:style-name="ce2">
            <text:p>679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882" table:style-name="ce2">
            <text:p>882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57" table:style-name="ce2">
            <text:p>57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, Florida</text:p>
          </table:table-cell>
          <table:table-cell office:value-type="float" office:value="274" table:style-name="ce2">
            <text:p>274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 D.C.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, Texas</text:p>
          </table:table-cell>
          <table:table-cell office:value-type="float" office:value="47" table:style-name="ce2">
            <text:p>47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165" table:style-name="ce2">
            <text:p>165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rinidad y Toba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rankfurt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aulo, Brasil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io de Janeiro, Brasil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ag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yaguez, PR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Quito, Ecuador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RECIA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66" table:style-name="ce2">
            <text:p>66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19" table:style-name="ce2">
            <text:p>219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564" table:style-name="ce2">
            <text:p>564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20" table:style-name="ce2">
            <text:p>12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329" table:style-name="ce2">
            <text:p>329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83" table:style-name="ce2">
            <text:p>83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42" table:style-name="ce2">
            <text:p>242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30" table:style-name="ce2">
            <text:p>13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19" table:style-name="ce2">
            <text:p>319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57" table:style-name="ce2">
            <text:p>57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033" table:style-name="ce2">
            <text:p>2033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, Canada</text:p>
          </table:table-cell>
          <table:table-cell office:value-type="float" office:value="54" table:style-name="ce2">
            <text:p>54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, Canada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34" table:style-name="ce2">
            <text:p>34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44" table:style-name="ce2">
            <text:p>44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83" table:style-name="ce2">
            <text:p>83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35" table:style-name="ce2">
            <text:p>35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00" table:style-name="ce2">
            <text:p>10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26" table:style-name="ce2">
            <text:p>26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17" table:style-name="ce2">
            <text:p>17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58" table:style-name="ce2">
            <text:p>58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673" table:style-name="ce2">
            <text:p>673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949" table:style-name="ce2">
            <text:p>949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82" table:style-name="ce2">
            <text:p>82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, Florida</text:p>
          </table:table-cell>
          <table:table-cell office:value-type="float" office:value="201" table:style-name="ce2">
            <text:p>201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 D.C.</text:p>
          </table:table-cell>
          <table:table-cell office:value-type="float" office:value="55" table:style-name="ce2">
            <text:p>55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, Texas</text:p>
          </table:table-cell>
          <table:table-cell office:value-type="float" office:value="68" table:style-name="ce2">
            <text:p>68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22" table:style-name="ce2">
            <text:p>22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85" table:style-name="ce2">
            <text:p>85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rinidad y Tobago</text:p>
          </table:table-cell>
          <table:table-cell office:value-type="float" office:value="9" table:style-name="ce2">
            <text:p>9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rankfurt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aulo, Brasil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io de Janeiro, Brasil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ag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yaguez, PR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Quito, Ecuador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REC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76" table:style-name="ce2">
            <text:p>76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50" table:style-name="ce2">
            <text:p>25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690" table:style-name="ce2">
            <text:p>69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129" table:style-name="ce2">
            <text:p>129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13" table:style-name="ce2">
            <text:p>13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379" table:style-name="ce2">
            <text:p>379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59" table:style-name="ce2">
            <text:p>59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186" table:style-name="ce2">
            <text:p>186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52" table:style-name="ce2">
            <text:p>152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231" table:style-name="ce2">
            <text:p>231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75" table:style-name="ce2">
            <text:p>75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249" table:style-name="ce2">
            <text:p>2249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, Canada</text:p>
          </table:table-cell>
          <table:table-cell office:value-type="float" office:value="53" table:style-name="ce2">
            <text:p>53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, Canada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13" table:style-name="ce2">
            <text:p>13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25" table:style-name="ce2">
            <text:p>25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92" table:style-name="ce2">
            <text:p>92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92" table:style-name="ce2">
            <text:p>92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560" table:style-name="ce2">
            <text:p>56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177" table:style-name="ce2">
            <text:p>1177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55" table:style-name="ce2">
            <text:p>55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, Florida</text:p>
          </table:table-cell>
          <table:table-cell office:value-type="float" office:value="258" table:style-name="ce2">
            <text:p>258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 D.C.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, Texas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70" table:style-name="ce2">
            <text:p>7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9" table:style-name="ce2">
            <text:p>9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76" table:style-name="ce2">
            <text:p>76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rinidad y Toba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rankfurt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aulo, Brasil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io de Janeiro, Brasil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aga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yaguez, PR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Quito, Ecuador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RECIA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s. Sevilla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98" table:style-name="ce2">
            <text:p>98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12" table:style-name="ce2">
            <text:p>312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615" table:style-name="ce2">
            <text:p>61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96" table:style-name="ce2">
            <text:p>96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26" table:style-name="ce2">
            <text:p>26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388" table:style-name="ce2">
            <text:p>388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70" table:style-name="ce2">
            <text:p>7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03" table:style-name="ce2">
            <text:p>203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91" table:style-name="ce2">
            <text:p>191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288" table:style-name="ce2">
            <text:p>288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02" table:style-name="ce2">
            <text:p>102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337" table:style-name="ce2">
            <text:p>2337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, Canada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, Canada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46" table:style-name="ce2">
            <text:p>46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88" table:style-name="ce2">
            <text:p>88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64" table:style-name="ce2">
            <text:p>64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70" table:style-name="ce2">
            <text:p>17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1" table:style-name="ce2">
            <text:p>21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28" table:style-name="ce2">
            <text:p>28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531" table:style-name="ce2">
            <text:p>531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027" table:style-name="ce2">
            <text:p>1027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87" table:style-name="ce2">
            <text:p>87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, Florida</text:p>
          </table:table-cell>
          <table:table-cell office:value-type="float" office:value="208" table:style-name="ce2">
            <text:p>208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 D.C.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, Texas</text:p>
          </table:table-cell>
          <table:table-cell office:value-type="float" office:value="68" table:style-name="ce2">
            <text:p>68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58" table:style-name="ce2">
            <text:p>58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rinidad y Tobago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rankfurt</text:p>
          </table:table-cell>
          <table:table-cell office:value-type="float" office:value="41" table:style-name="ce2">
            <text:p>41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aulo, Brasil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io de Janeiro, Brasil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ag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yaguez, PR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Quito, Ecuador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REC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s. Sevilla</text:p>
          </table:table-cell>
          <table:table-cell office:value-type="float" office:value="41" table:style-name="ce2">
            <text:p>41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sta Rica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51" table:style-name="ce2">
            <text:p>51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320" table:style-name="ce2">
            <text:p>32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1134" table:style-name="ce2">
            <text:p>1134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84" table:style-name="ce2">
            <text:p>84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483" table:style-name="ce2">
            <text:p>483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75" table:style-name="ce2">
            <text:p>75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01" table:style-name="ce2">
            <text:p>301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81" table:style-name="ce2">
            <text:p>181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54" table:style-name="ce2">
            <text:p>354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85" table:style-name="ce2">
            <text:p>85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3575" table:style-name="ce2">
            <text:p>3575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, Canada</text:p>
          </table:table-cell>
          <table:table-cell office:value-type="float" office:value="64" table:style-name="ce2">
            <text:p>64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, Canada</text:p>
          </table:table-cell>
          <table:table-cell office:value-type="float" office:value="24" table:style-name="ce2">
            <text:p>24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40" table:style-name="ce2">
            <text:p>4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56" table:style-name="ce2">
            <text:p>56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213" table:style-name="ce2">
            <text:p>213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65" table:style-name="ce2">
            <text:p>65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10" table:style-name="ce2">
            <text:p>11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44" table:style-name="ce2">
            <text:p>44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177" table:style-name="ce2">
            <text:p>177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892" table:style-name="ce2">
            <text:p>892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909" table:style-name="ce2">
            <text:p>1909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136" table:style-name="ce2">
            <text:p>136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, Florida</text:p>
          </table:table-cell>
          <table:table-cell office:value-type="float" office:value="288" table:style-name="ce2">
            <text:p>288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 D.C.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, Texas</text:p>
          </table:table-cell>
          <table:table-cell office:value-type="float" office:value="74" table:style-name="ce2">
            <text:p>74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40" table:style-name="ce2">
            <text:p>4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31" table:style-name="ce2">
            <text:p>31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222" table:style-name="ce2">
            <text:p>222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rinidad y Tobago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rankfurt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aulo, Brasil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io de Janeiro, Brasil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aga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yaguez, PR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Quito, Ecuador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REC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s. Sevilla</text:p>
          </table:table-cell>
          <table:table-cell office:value-type="float" office:value="33" table:style-name="ce2">
            <text:p>33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sta Rica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55" table:style-name="ce2">
            <text:p>55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49" table:style-name="ce2">
            <text:p>249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963" table:style-name="ce2">
            <text:p>963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78" table:style-name="ce2">
            <text:p>78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97" table:style-name="ce2">
            <text:p>97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381" table:style-name="ce2">
            <text:p>38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68" table:style-name="ce2">
            <text:p>68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35" table:style-name="ce2">
            <text:p>235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48" table:style-name="ce2">
            <text:p>148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296" table:style-name="ce2">
            <text:p>296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66" table:style-name="ce2">
            <text:p>66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910" table:style-name="ce2">
            <text:p>291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, Canada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, Cana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49" table:style-name="ce2">
            <text:p>49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36" table:style-name="ce2">
            <text:p>136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51" table:style-name="ce2">
            <text:p>5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40" table:style-name="ce2">
            <text:p>14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25" table:style-name="ce2">
            <text:p>25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5" table:style-name="ce2">
            <text:p>25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60" table:style-name="ce2">
            <text:p>6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73" table:style-name="ce2">
            <text:p>73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905" table:style-name="ce2">
            <text:p>905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548" table:style-name="ce2">
            <text:p>1548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98" table:style-name="ce2">
            <text:p>98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, Florida</text:p>
          </table:table-cell>
          <table:table-cell office:value-type="float" office:value="278" table:style-name="ce2">
            <text:p>278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 D.C.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, Texas</text:p>
          </table:table-cell>
          <table:table-cell office:value-type="float" office:value="58" table:style-name="ce2">
            <text:p>58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27" table:style-name="ce2">
            <text:p>27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rinidad y Toba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rankfurt</text:p>
          </table:table-cell>
          <table:table-cell office:value-type="float" office:value="47" table:style-name="ce2">
            <text:p>47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aulo, Brasil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io de Janeiro, Brasil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aga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yaguez, PR</text:p>
          </table:table-cell>
          <table:table-cell office:value-type="float" office:value="9" table:style-name="ce2">
            <text:p>9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Quito, Ecuador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REC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s. Sevilla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sta Ric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60" table:style-name="ce2">
            <text:p>6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63" table:style-name="ce2">
            <text:p>263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657" table:style-name="ce2">
            <text:p>657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71" table:style-name="ce2">
            <text:p>71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354" table:style-name="ce2">
            <text:p>354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43" table:style-name="ce2">
            <text:p>43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01" table:style-name="ce2">
            <text:p>201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105" table:style-name="ce2">
            <text:p>105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43" table:style-name="ce2">
            <text:p>343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74" table:style-name="ce2">
            <text:p>74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494" table:style-name="ce2">
            <text:p>2494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, Canada</text:p>
          </table:table-cell>
          <table:table-cell office:value-type="float" office:value="41" table:style-name="ce2">
            <text:p>41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, Canada</text:p>
          </table:table-cell>
          <table:table-cell office:value-type="float" office:value="31" table:style-name="ce2">
            <text:p>31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11" table:style-name="ce2">
            <text:p>111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62" table:style-name="ce2">
            <text:p>62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80" table:style-name="ce2">
            <text:p>8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9" table:style-name="ce2">
            <text:p>9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77" table:style-name="ce2">
            <text:p>77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880" table:style-name="ce2">
            <text:p>88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987" table:style-name="ce2">
            <text:p>987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95" table:style-name="ce2">
            <text:p>95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, Florida</text:p>
          </table:table-cell>
          <table:table-cell office:value-type="float" office:value="262" table:style-name="ce2">
            <text:p>262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 D.C.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, Texas</text:p>
          </table:table-cell>
          <table:table-cell office:value-type="float" office:value="62" table:style-name="ce2">
            <text:p>62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146" table:style-name="ce2">
            <text:p>146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rinidad y Tobago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rankfurt</text:p>
          </table:table-cell>
          <table:table-cell office:value-type="float" office:value="57" table:style-name="ce2">
            <text:p>57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aulo, Brasil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io de Janeiro, Brasil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ag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yaguez, PR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Quito, Ecuador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RECIA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s. Sevilla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sta Rica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encia</text:p>
          </table:table-cell>
          <table:table-cell office:value-type="float" office:value="88" table:style-name="ce2">
            <text:p>88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celona</text:p>
          </table:table-cell>
          <table:table-cell office:value-type="float" office:value="254" table:style-name="ce2">
            <text:p>254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941" table:style-name="ce2">
            <text:p>941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ama</text:p>
          </table:table-cell>
          <table:table-cell office:value-type="float" office:value="79" table:style-name="ce2">
            <text:p>79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. Marteen</text:p>
          </table:table-cell>
          <table:table-cell office:value-type="float" office:value="70" table:style-name="ce2">
            <text:p>70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mburgo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drid</text:p>
          </table:table-cell>
          <table:table-cell office:value-type="float" office:value="384" table:style-name="ce2">
            <text:p>384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enova</text:p>
          </table:table-cell>
          <table:table-cell office:value-type="float" office:value="77" table:style-name="ce2">
            <text:p>77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333" table:style-name="ce2">
            <text:p>333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lano</text:p>
          </table:table-cell>
          <table:table-cell office:value-type="float" office:value="246" table:style-name="ce2">
            <text:p>246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Rico</text:p>
          </table:table-cell>
          <table:table-cell office:value-type="float" office:value="356" table:style-name="ce2">
            <text:p>356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114" table:style-name="ce2">
            <text:p>114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720" table:style-name="ce2">
            <text:p>2720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, Canada</text:p>
          </table:table-cell>
          <table:table-cell office:value-type="float" office:value="58" table:style-name="ce2">
            <text:p>58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real, Canada</text:p>
          </table:table-cell>
          <table:table-cell office:value-type="float" office:value="35" table:style-name="ce2">
            <text:p>35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21" table:style-name="ce2">
            <text:p>21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46" table:style-name="ce2">
            <text:p>46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51" table:style-name="ce2">
            <text:p>151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68" table:style-name="ce2">
            <text:p>68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le</text:p>
          </table:table-cell>
          <table:table-cell office:value-type="float" office:value="100" table:style-name="ce2">
            <text:p>100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, Barbuda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19" table:style-name="ce2">
            <text:p>19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58" table:style-name="ce2">
            <text:p>58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om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beres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706" table:style-name="ce2">
            <text:p>706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410" table:style-name="ce2">
            <text:p>1410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Orleans</text:p>
          </table:table-cell>
          <table:table-cell office:value-type="float" office:value="87" table:style-name="ce2">
            <text:p>87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, Florida</text:p>
          </table:table-cell>
          <table:table-cell office:value-type="float" office:value="252" table:style-name="ce2">
            <text:p>252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 D.C.</text:p>
          </table:table-cell>
          <table:table-cell office:value-type="float" office:value="21" table:style-name="ce2">
            <text:p>21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, Texas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gentina</text:p>
          </table:table-cell>
          <table:table-cell office:value-type="float" office:value="40" table:style-name="ce2">
            <text:p>40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ia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sella, Francia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cago</text:p>
          </table:table-cell>
          <table:table-cell office:value-type="float" office:value="201" table:style-name="ce2">
            <text:p>201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rinidad y Tobago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rankfurt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aulo, Brasil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io de Janeiro, Brasil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aga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yaguez, PR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Quito, Ecuador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REC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s. Sevilla</text:p>
          </table:table-cell>
          <table:table-cell office:value-type="float" office:value="54" table:style-name="ce2">
            <text:p>54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sta Rica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<text:s/>Valencia</text:p>
          </table:table-cell>
          <table:table-cell office:value-type="float" office:value="78" table:style-name="ce2">
            <text:p>78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<text:s/>Barcelona</text:p>
          </table:table-cell>
          <table:table-cell office:value-type="float" office:value="290" table:style-name="ce2">
            <text:p>290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oston</text:p>
          </table:table-cell>
          <table:table-cell office:value-type="float" office:value="867" table:style-name="ce2">
            <text:p>867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<text:s/>Panama</text:p>
          </table:table-cell>
          <table:table-cell office:value-type="float" office:value="87" table:style-name="ce2">
            <text:p>87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<text:s/>St Marteen</text:p>
          </table:table-cell>
          <table:table-cell office:value-type="float" office:value="109" table:style-name="ce2">
            <text:p>109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<text:s/>Hamburgo</text:p>
          </table:table-cell>
          <table:table-cell office:value-type="float" office:value="23" table:style-name="ce2">
            <text:p>23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<text:s/>Madrid</text:p>
          </table:table-cell>
          <table:table-cell office:value-type="float" office:value="381" table:style-name="ce2">
            <text:p>381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<text:s/>Genova</text:p>
          </table:table-cell>
          <table:table-cell office:value-type="float" office:value="67" table:style-name="ce2">
            <text:p>67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iami</text:p>
          </table:table-cell>
          <table:table-cell office:value-type="float" office:value="212" table:style-name="ce2">
            <text:p>212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<text:s/>Milano</text:p>
          </table:table-cell>
          <table:table-cell office:value-type="float" office:value="200" table:style-name="ce2">
            <text:p>200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<text:s/>Puerto Rico</text:p>
          </table:table-cell>
          <table:table-cell office:value-type="float" office:value="336" table:style-name="ce2">
            <text:p>336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urich</text:p>
          </table:table-cell>
          <table:table-cell office:value-type="float" office:value="98" table:style-name="ce2">
            <text:p>98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York</text:p>
          </table:table-cell>
          <table:table-cell office:value-type="float" office:value="2421" table:style-name="ce2">
            <text:p>2421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ronto Canada</text:p>
          </table:table-cell>
          <table:table-cell office:value-type="float" office:value="32" table:style-name="ce2">
            <text:p>32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uadalup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<text:s/>Montreal Canada</text:p>
          </table:table-cell>
          <table:table-cell office:value-type="float" office:value="43" table:style-name="ce2">
            <text:p>43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s Angeles</text:p>
          </table:table-cell>
          <table:table-cell office:value-type="float" office:value="47" table:style-name="ce2">
            <text:p>47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182" table:style-name="ce2">
            <text:p>182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is, Francia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<text:s/>Chil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tigua Barbuda</text:p>
          </table:table-cell>
          <table:table-cell office:value-type="float" office:value="26" table:style-name="ce2">
            <text:p>26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msterdam</text:p>
          </table:table-cell>
          <table:table-cell office:value-type="float" office:value="27" table:style-name="ce2">
            <text:p>27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razao</text:p>
          </table:table-cell>
          <table:table-cell office:value-type="float" office:value="35" table:style-name="ce2">
            <text:p>35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<text:s/>Roma</text:p>
          </table:table-cell>
          <table:table-cell office:value-type="float" office:value="76" table:style-name="ce2">
            <text:p>76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<text:s/>Ambere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nsilvania</text:p>
          </table:table-cell>
          <table:table-cell office:value-type="float" office:value="768" table:style-name="ce2">
            <text:p>768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w Jersey</text:p>
          </table:table-cell>
          <table:table-cell office:value-type="float" office:value="1046" table:style-name="ce2">
            <text:p>1046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<text:s/>New Orleans</text:p>
          </table:table-cell>
          <table:table-cell office:value-type="float" office:value="96" table:style-name="ce2">
            <text:p>96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lando, Florida</text:p>
          </table:table-cell>
          <table:table-cell office:value-type="float" office:value="308" table:style-name="ce2">
            <text:p>308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slas Canarias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xico D.C.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ouston, Texas</text:p>
          </table:table-cell>
          <table:table-cell office:value-type="float" office:value="144" table:style-name="ce2">
            <text:p>144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<text:s/>Argentin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<text:s/>Chicago</text:p>
          </table:table-cell>
          <table:table-cell office:value-type="float" office:value="83" table:style-name="ce2">
            <text:p>83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<text:s/>Colomb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<text:s/>Marsella, Franc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<text:s/>Trinidad y Tobago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rankfurt</text:p>
          </table:table-cell>
          <table:table-cell office:value-type="float" office:value="55" table:style-name="ce2">
            <text:p>55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aulo, Brasil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<text:s/>Rio de Janeiro, Brasil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ag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yaguez, PR.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Quito, Ecuador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recia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villa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sta Ric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number-rows-repeated="21" table:style-name="ro1">
          <table:table-cell table:number-columns-repeated="16384"/>
        </table:table-row>
        <table:table-row table:style-name="ro1">
          <table:table-cell table:style-name="ce7"/>
          <table:table-cell table:number-columns-repeated="16383"/>
        </table:table-row>
        <table:table-row table:number-rows-repeated="104563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Enc. OAI</meta:initial-creator>
    <dc:creator>Bethania Espinal</dc:creator>
    <meta:creation-date>2017-10-05T18:19:26Z</meta:creation-date>
    <dc:date>2026-08-11T18:05:02Z</dc:date>
  </office:meta>
</office:document-meta>
</file>