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o1" style:family="table-column">
      <style:table-column-properties fo:break-before="auto" style:column-width="5.318125cm"/>
    </style:style>
    <style:style style:name="co2" style:family="table-column">
      <style:table-column-properties fo:break-before="auto" style:column-width="7.59354166666667cm"/>
    </style:style>
    <style:style style:name="co3" style:family="table-column">
      <style:table-column-properties fo:break-before="auto" style:column-width="2.11666666666667cm"/>
    </style:style>
    <style:style style:name="ro1" style:family="table-row">
      <style:table-row-properties style:row-height="17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xterior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6382" table:default-cell-style-name="ce1"/>
        <table:table-row table:style-name="ro1">
          <table:table-cell office:value-type="string" table:style-name="ce1">
            <text:p>Categoria</text:p>
          </table:table-cell>
          <table:table-cell office:value-type="string" table:style-name="ce1">
            <text:p>Cantidad_Pasaportes_Emitidos</text:p>
          </table:table-cell>
          <table:table-cell office:value-type="string" table:style-name="ce1">
            <text:p>Mes</text:p>
          </table:table-cell>
          <table:table-cell office:value-type="string" table:style-name="ce1">
            <text:p>An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231" table:style-name="ce2">
            <text:p>231</text:p>
          </table:table-cell>
          <table:table-cell office:value-type="string" table:style-name="ce1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121" table:style-name="ce2">
            <text:p>121</text:p>
          </table:table-cell>
          <table:table-cell office:value-type="string" table:style-name="ce1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100" table:style-name="ce2">
            <text:p>100</text:p>
          </table:table-cell>
          <table:table-cell office:value-type="string" table:style-name="ce1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126" table:style-name="ce2">
            <text:p>126</text:p>
          </table:table-cell>
          <table:table-cell office:value-type="string" table:style-name="ce1">
            <text:p>ener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105" table:style-name="ce2">
            <text:p>105</text:p>
          </table:table-cell>
          <table:table-cell office:value-type="string" table:style-name="ce1">
            <text:p>febrer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111" table:style-name="ce2">
            <text:p>111</text:p>
          </table:table-cell>
          <table:table-cell office:value-type="string" table:style-name="ce1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111" table:style-name="ce2">
            <text:p>111</text:p>
          </table:table-cell>
          <table:table-cell office:value-type="string" table:style-name="ce1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125" table:style-name="ce2">
            <text:p>125</text:p>
          </table:table-cell>
          <table:table-cell office:value-type="string" table:style-name="ce1">
            <text:p>mayo<text:s/>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193" table:style-name="ce2">
            <text:p>193</text:p>
          </table:table-cell>
          <table:table-cell office:value-type="string" table:style-name="ce1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191" table:style-name="ce2">
            <text:p>191</text:p>
          </table:table-cell>
          <table:table-cell office:value-type="string" table:style-name="ce1">
            <text:p>juli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120" table:style-name="ce2">
            <text:p>120</text:p>
          </table:table-cell>
          <table:table-cell office:value-type="string" table:style-name="ce1">
            <text:p>agosto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190" table:style-name="ce2">
            <text:p>190</text:p>
          </table:table-cell>
          <table:table-cell office:value-type="string" table:style-name="ce1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180" table:style-name="ce2">
            <text:p>180</text:p>
          </table:table-cell>
          <table:table-cell office:value-type="string" table:style-name="ce1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179" table:style-name="ce2">
            <text:p>179</text:p>
          </table:table-cell>
          <table:table-cell office:value-type="string" table:style-name="ce1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130" table:style-name="ce2">
            <text:p>130</text:p>
          </table:table-cell>
          <table:table-cell office:value-type="string" table:style-name="ce1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141" table:style-name="ce2">
            <text:p>141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191" table:style-name="ce2">
            <text:p>191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186" table:style-name="ce2">
            <text:p>186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118" table:style-name="ce2">
            <text:p>118</text:p>
          </table:table-cell>
          <table:table-cell office:value-type="string" table:style-name="ce1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189" table:style-name="ce2">
            <text:p>189</text:p>
          </table:table-cell>
          <table:table-cell office:value-type="string" table:style-name="ce1">
            <text:p>mayo<text:s/>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153" table:style-name="ce2">
            <text:p>153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139" table:style-name="ce2">
            <text:p>139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130" table:style-name="ce2">
            <text:p>130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174" table:style-name="ce2">
            <text:p>174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64" table:style-name="ce2">
            <text:p>64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117" table:style-name="ce2">
            <text:p>117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137" table:style-name="ce2">
            <text:p>137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94" table:style-name="ce2">
            <text:p>94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167" table:style-name="ce2">
            <text:p>167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72" table:style-name="ce2">
            <text:p>72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18" table:style-name="ce2">
            <text:p>18</text:p>
          </table:table-cell>
          <table:table-cell office:value-type="string" table:style-name="ce1">
            <text:p>mayo<text:s/>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167" table:style-name="ce2">
            <text:p>167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49" table:style-name="ce2">
            <text:p>49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7" table:style-name="ce2">
            <text:p>7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155" table:style-name="ce2">
            <text:p>155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84" table:style-name="ce2">
            <text:p>84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75" table:style-name="ce2">
            <text:p>75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84" table:style-name="ce2">
            <text:p>84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19" table:style-name="ce2">
            <text:p>19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68" table:style-name="ce2">
            <text:p>68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88" table:style-name="ce2">
            <text:p>88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79" table:style-name="ce2">
            <text:p>79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127" table:style-name="ce2">
            <text:p>127</text:p>
          </table:table-cell>
          <table:table-cell office:value-type="string" table:style-name="ce1">
            <text:p>mayo<text:s/>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62" table:style-name="ce2">
            <text:p>62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211" table:style-name="ce2">
            <text:p>211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223" table:style-name="ce2">
            <text:p>223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256" table:style-name="ce2">
            <text:p>256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58" table:style-name="ce2">
            <text:p>58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123" table:style-name="ce2">
            <text:p>123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98" table:style-name="ce2">
            <text:p>98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87" table:style-name="ce2">
            <text:p>87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203" table:style-name="ce2">
            <text:p>203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128" table:style-name="ce2">
            <text:p>128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120" table:style-name="ce2">
            <text:p>120</text:p>
          </table:table-cell>
          <table:table-cell office:value-type="string" table:style-name="ce1">
            <text:p>mayo<text:s/>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77" table:style-name="ce2">
            <text:p>77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103" table:style-name="ce2">
            <text:p>103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29" table:style-name="ce2">
            <text:p>29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106" table:style-name="ce2">
            <text:p>106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110" table:style-name="ce2">
            <text:p>110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43" table:style-name="ce2">
            <text:p>43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56" table:style-name="ce2">
            <text:p>56</text:p>
          </table:table-cell>
          <table:table-cell office:value-type="string" table:style-name="ce1">
            <text:p>diciembre<text:s/>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20" table:style-name="ce2">
            <text:p>20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20" table:style-name="ce2">
            <text:p>20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54" table:style-name="ce2">
            <text:p>54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26" table:style-name="ce2">
            <text:p>26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47" table:style-name="ce2">
            <text:p>47</text:p>
          </table:table-cell>
          <table:table-cell office:value-type="string" table:style-name="ce1">
            <text:p>mayo<text:s/>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63" table:style-name="ce2">
            <text:p>63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93" table:style-name="ce2">
            <text:p>93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31" table:style-name="ce2">
            <text:p>31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224" table:style-name="ce2">
            <text:p>224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84" table:style-name="ce2">
            <text:p>84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43" table:style-name="ce2">
            <text:p>43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41" table:style-name="ce2">
            <text:p>41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55" table:style-name="ce2">
            <text:p>55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159" table:style-name="ce2">
            <text:p>159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153" table:style-name="ce2">
            <text:p>153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74" table:style-name="ce2">
            <text:p>74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235" table:style-name="ce2">
            <text:p>235</text:p>
          </table:table-cell>
          <table:table-cell office:value-type="string" table:style-name="ce1">
            <text:p>mayo<text:s/>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74" table:style-name="ce2">
            <text:p>74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158" table:style-name="ce2">
            <text:p>158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109" table:style-name="ce2">
            <text:p>109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118" table:style-name="ce2">
            <text:p>118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143" table:style-name="ce2">
            <text:p>143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102" table:style-name="ce2">
            <text:p>102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85" table:style-name="ce2">
            <text:p>85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87" table:style-name="ce2">
            <text:p>87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62" table:style-name="ce2">
            <text:p>62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66" table:style-name="ce2">
            <text:p>66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68" table:style-name="ce2">
            <text:p>68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49" table:style-name="ce2">
            <text:p>49</text:p>
          </table:table-cell>
          <table:table-cell office:value-type="string" table:style-name="ce1">
            <text:p>mayo<text:s/>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146" table:style-name="ce2">
            <text:p>146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52" table:style-name="ce2">
            <text:p>52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22" table:style-name="ce2">
            <text:p>22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81" table:style-name="ce2">
            <text:p>81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25" table:style-name="ce2">
            <text:p>25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101" table:style-name="ce2">
            <text:p>101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24" table:style-name="ce2">
            <text:p>24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24" table:style-name="ce2">
            <text:p>24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43" table:style-name="ce2">
            <text:p>43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32" table:style-name="ce2">
            <text:p>32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44" table:style-name="ce2">
            <text:p>44</text:p>
          </table:table-cell>
          <table:table-cell office:value-type="string" table:style-name="ce1">
            <text:p>mayo<text:s/>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72" table:style-name="ce2">
            <text:p>72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xterior</text:p>
          </table:table-cell>
          <table:table-cell office:value-type="float" office:value="35" table:style-name="ce2">
            <text:p>35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number-rows-repeated="1048469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webdeveloper</meta:initial-creator>
    <dc:creator>Bethania Espinal</dc:creator>
    <meta:creation-date>2017-10-06T14:50:00Z</meta:creation-date>
    <dc:date>2026-08-11T17:18:14Z</dc:date>
    <meta:user-defined meta:name="ICV">D8DD13A784604769AB24385C00599F3A_12</meta:user-defined>
    <meta:user-defined meta:name="KSOProductBuildVer">1033-12.1.0.28032</meta:user-defined>
  </office:meta>
</office:document-meta>
</file>